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го-запад-в-фокусе---видео-о-районах-округа"/>Юго-Запад в фокусе - видео о районах округа<text:bookmark-end text:name="юго-запад-в-фокусе---видео-о-районах-округа"/></text:h>
      <text:p text:style-name="First_20_paragraph">29.01.2025</text:p>
      <text:p text:style-name="Text_20_body"><text:line-break/></text:p>
      <text:p text:style-name="Text_20_body">Адрес страницы: <text:a xlink:type="simple" xlink:href="http://uzao.mos.ru/presscenter/press-releases/detail/12782531.html" office:name=""><text:span text:style-name="Definition">http://uzao.mos.ru/presscenter/press-releases/detail/1278253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9T09:06:37Z</meta:creation-date>
    <dc:date>2025-01-29T09:06:37Z</dc:date>
  </office:meta>
</office:document-meta>
</file>