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-моя-карьера-предложит-жителям-столицы-вакансии-для-сезонной-подработки"/>Центр «Моя карьера» предложит жителям столицы вакансии для сезонной подработки<text:bookmark-end text:name="центр-моя-карьера-предложит-жителям-столицы-вакансии-для-сезонной-подработки"/></text:h>
      <text:p text:style-name="First_20_paragraph">01.06.2021</text:p>
      <text:p text:style-name="Text_20_body"><text:line-break/></text:p>
      <text:p text:style-name="Text_20_body">Центр «Моя карьера» предложит жителям столицы вакансии для сезонной подработки летом.</text:p>
      <text:p text:style-name="Text_20_body">Учреждение предложит как минимум 1200 рабочих мест для людей, ищущих работу на лето или частичную занятость на более долгий срок. Вакансии позволят соискателям получить допзаработок от подработки уже с июня.</text:p>
      <text:p text:style-name="Text_20_body">В мероприятии примут участие как минимум 20 компаний. Актуальные вакансии представят парк аттракционов, сервис проката, банк, сеть салонов красоты, рекламное агентство, компания по сопровождению спортивных мероприятий, сеть автозаправок и т.д.</text:p>
      <text:p text:style-name="Text_20_body">Как отметила глава центра «Моя карьера» Ирины Швец, «Дни вакансий» – эффективный инструмент, позволяющий предложить работу максимальному числу соискателей в одно время.</text:p>
      <text:p text:style-name="Text_20_body">Стать участником дня вакансий «Заработай этим летом» можно по предварительной <text:a xlink:type="simple" xlink:href="https://mycareermoscow.timepad.ru/event/1656167/" office:name=""><text:span text:style-name="Definition">регистрации</text:span></text:a>. К началу мероприятия следует подготовить резюме с фото в распечатанном и электронном формате. Ярмарка пройдет с 15:00 до 19:00 по улица Сергия Радонежского, дом 1, строение 1.</text:p>
      <text:p text:style-name="Text_20_body">В центре «Моя карьера» всегда можно проконсультироваться у карьерного эксперта, пройти профориентационное тестирование и получить информацию об актуальных вакансиях в городе. Чтобы получить доступ к сервисам и программам центра, необходимо записаться на прием по телефону: +7 (495) 870-44-44 или в разделе «Услуги» на <text:a xlink:type="simple" xlink:href="https://www.mos.ru%20%28https//www.mos.ru/" office:name=""><text:span text:style-name="Definition">mos.ru</text:span></text:a>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9994994.html" office:name=""><text:span text:style-name="Definition">http://uzao.mos.ru/presscenter/news/detail/999499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11:37:02Z</meta:creation-date>
    <dc:date>2023-07-28T11:37:02Z</dc:date>
  </office:meta>
</office:document-meta>
</file>