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обсуждение-жителей-вынесут-проект-развития-рудн"/>На обсуждение жителей вынесут проект развития РУДН<text:bookmark-end text:name="на-обсуждение-жителей-вынесут-проект-развития-рудн"/></text:h>
      <text:p text:style-name="First_20_paragraph">12.05.2021</text:p>
      <text:p text:style-name="Text_20_body"><text:span text:style-name="T1">Сбор мнений по проектам строительства объектов образования, спорта, инженерной и социальной инфраструктуры столицы стартует 12 мая.</text:span></text:p>
      <text:p text:style-name="Text_20_body">Как сообщила председатель Москомархитектуры Юлиана Княжевская, до 25 мая на "Активном гражданине" можно детально ознакомиться с проектами и внести предложения. В районе Обручевский на рассмотрение представлен проект развития РУДН. Кроме того, жители Северного Бутова могут оставить свои предложения по модернизации газовых сетей.</text:p>
      <text:p text:style-name="Text_20_body">"Горожане смогут обсудить строительство общественно-деловых и жилых объектов, реконструкцию газовых и инженерных сетей, несколько проектов развития производственных зон и множество других, не менее важных проектов. Все они затрагивают значимые сферы жизни горожан, и нам крайне важно получать обратную связь от жителей", – сказала Юлиана Княжевская.</text:p>
      <text:p text:style-name="Text_20_body">Как сообщается на сайте Комплекса градостроительной политики и строительства Москвы, поучаствовать в электронных обсуждениях могут жители столицы, проживающие и работающие в границах разработки проектов, а также правообладатели земельных участков и объектов капитального строительства, муниципальные депутаты и депутаты Московской городской Думы. Для этого необходимо зарегистрироваться на портале mos.ru и заполнить данные в личном кабинете. Вопросы и предложения передадут разработчикам проектов. Уточнить детали можно по <text:a xlink:type="simple" xlink:href="https://ag.mos.ru/promo/oo" office:name=""><text:span text:style-name="Definition">ссылке</text:span></text:a>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9938285.html" office:name=""><text:span text:style-name="Definition">http://uzao.mos.ru/presscenter/news/detail/993828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8T03:14:18Z</meta:creation-date>
    <dc:date>2024-07-28T03:14:18Z</dc:date>
  </office:meta>
</office:document-meta>
</file>