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грамму-поощрения-миллион-призов-поддержали-66-крупных-московский-компаний"/>Программу поощрения «Миллион призов» поддержали 66 крупных московский компаний<text:bookmark-end text:name="программу-поощрения-миллион-призов-поддержали-66-крупных-московский-компаний"/></text:h>
      <text:p text:style-name="First_20_paragraph">30.04.2021</text:p>
      <text:p text:style-name="Text_20_body">Уже 66 крупных столичных компаний поддержали программу поощрения вакцинации пожилых москвичей «Миллион призов (#победимCOVIDвместе)». Среди них компании: «Пятерочка», «Магнит», «Детский мир», «Дискси», «Леруа Мерлен», «Спортмастер», аптечные сети «Ригла» и «Мосаптека», московские кафе и рестораны.</text:p>
      <text:p text:style-name="Text_20_body">Столичные бизнесмены обратились в в Московскую торгово-промышленную палату (МТПП) с предложением предоставить москвичам в возрасте старше 60 лет, сделавшим прививку от COVID-19, дополнительные скидки в магазинах, аптеках и других организациях потребительского рынка. По словам президента МТПП Владимира Платонова, инициатива обусловлена обеспокоенностью столичного бизнеса эпидемиологической ситуацией в столице:</text:p>
      <text:p text:style-name="Text_20_body">«Мировой опыт введения локдаунов свидетельствует о том, что недостаточные темпы вакцинации приводят к росту заболеваемости COVID-19, ограничительным мерам и экономической рецессии», – пояснил Платонов.</text:p>
      <text:p text:style-name="Text_20_body">Предложение московских предпринимателей поддержал мэр Москвы и организовал целевой сбор пожертвований на реализацию программы.</text:p>
      <text:p text:style-name="Text_20_body">«Помимо очевидной экономической целесообразности программа «Миллион призов» демонстрирует пример социальной и гражданской ответственности бизнеса. Уверен, что более активная вакцинация поможет обезопасить старшее поколение, предотвратить рост заболеваемости, избежать локдауна и поддержать бизнес, который продолжает бороться с последствиями коронавируса», – отметил Владимир Платонов.</text:p>
      <text:p text:style-name="Text_20_body">Подробнее о программе «Миллион призов» можно узнать на официальном <text:a xlink:type="simple" xlink:href="https://ag-vmeste.ru/1" office:name=""><text:span text:style-name="Definition">сайте проекта</text:span></text:a>.</text:p>
      <text:p text:style-name="Text_20_body">Фото: mos.ru</text:p>
      <text:p text:style-name="Text_20_body"><text:line-break/></text:p>
      <text:p text:style-name="Text_20_body">Адрес страницы: <text:a xlink:type="simple" xlink:href="http://uzao.mos.ru/presscenter/news/detail/9917394.html" office:name=""><text:span text:style-name="Definition">http://uzao.mos.ru/presscenter/news/detail/991739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3:33:38Z</meta:creation-date>
    <dc:date>2023-06-28T03:33:38Z</dc:date>
  </office:meta>
</office:document-meta>
</file>