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выберут-название-для-новых-автобусов-по-требованию"/>Москвичи выберут название для новых автобусов «по требованию»<text:bookmark-end text:name="москвичи-выберут-название-для-новых-автобусов-по-требованию"/></text:h>
      <text:p text:style-name="First_20_paragraph">21.04.2021</text:p>
      <text:p text:style-name="Text_20_body">На портале «Активный гражданин» москвичи могут выбрать название для новых автобусов «по требованию». Есть три варианта: «По пути», «Союз» и «Твойбус».</text:p>
      <text:p text:style-name="Text_20_body">Автобусы, работающие «по требованию», будут дополнять общественный транспорт. Они будут полезны для жителей, живущих в районах, где нет метро и МЦД.</text:p>
      <text:p text:style-name="Text_20_body">Подобные сервисы работают во многих крупных городах: Лондоне (Dial-a-Ride), Берлине (BerlKönig), Дубае (Bus on Demand), Нью-Йорке (Via).</text:p>
      <text:p text:style-name="Text_20_body">Новый транспорт – что-то среднее между рейсовым транспортом и такси. Перевозить москвичей будут микроавтобусы вместимостью 8-16 человек. Вызвать их можно через приложение «Московский транспорт». Приложение автоматически рассчитает стоимость проезда – он будет дешевле, чем поездка на такси.</text:p>
      <text:p text:style-name="Text_20_body">В тестовом режиме транспортный сервис планируют запустить уже в этом году на территории Троицкого и Новомосковского административных округов.</text:p>
      <text:p text:style-name="Text_20_body">Проект «Активный гражданин» запустили в 2014 году для онлайн-голосований по вопросам городского развития. За это время к нему присоединились более 5 млн человек.</text:p>
      <text:p text:style-name="Text_20_body">Фото: mos.ru</text:p>
      <text:p text:style-name="Text_20_body"><text:line-break/></text:p>
      <text:p text:style-name="Text_20_body">Адрес страницы: <text:a xlink:type="simple" xlink:href="http://uzao.mos.ru/presscenter/news/detail/9890394.html" office:name=""><text:span text:style-name="Definition">http://uzao.mos.ru/presscenter/news/detail/989039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4T04:45:05Z</meta:creation-date>
    <dc:date>2023-06-04T04:45:05Z</dc:date>
  </office:meta>
</office:document-meta>
</file>