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активном-гражданине-появился-раздел-для-детей"/>На "Активном гражданине" появился раздел для детей<text:bookmark-end text:name="на-активном-гражданине-появился-раздел-для-детей"/></text:h>
      <text:p text:style-name="First_20_paragraph">16.04.2021</text:p>
      <text:p text:style-name="Text_20_body"/>
      <text:p text:style-name="Text_20_body"><text:span text:style-name="T1">В нем юные москвичи могут посмотреть и послушать рассказы и сказки, которые читают известные актеры, блогеры, телеведущие, журналисты, а также найти комиксы и скачать раскраски для рисования.</text:span></text:p>
      <text:p text:style-name="Text_20_body"><text:line-break/></text:p>
      <text:p text:style-name="Text_20_body">Как <text:a xlink:type="simple" xlink:href="https://www.mos.ru/news/item/89497073/" office:name=""><text:span text:style-name="Definition">сообщается</text:span></text:a> на официальном сайте Мэра Москвы, идея создания этого раздела появилась весной 2020 года в период самоизоляции. Видеоролики для детей, скучающих дома, публиковали в соцсетях проектов "Активный гражданин", "Наш город" и краудсорсинговой платформы Правительства Москвы "Город идей". Затем было решено создать самостоятельный раздел.</text:p>
      <text:p text:style-name="Text_20_body"><text:line-break/></text:p>
      <text:p text:style-name="Text_20_body">"Благодаря экосистеме электронных проектов и сервисов Правительства Москвы для горожан такие важнейшие городские сферы, как культура, транспорт, медицина, образование, жилищно-коммунальное хозяйство, досуг, безопасность, уход и поддержка пожилых, информационные технологии и другие, развиваются и трансформируются с участием жителей и в соответствии с их запросами. Проект “Активный гражданин” уже давно стал поистине народным, и мы приняли решение добавить развлекательный и познавательный контент и для наших маленьких горожан. Новый раздел “Активный гражданин” — детям” будет регулярно пополняться новыми сказками, комиксами и раскрасками. Получить доступ к материалам очень легко — достаточно зайти на сайт проекта с компьютера либо с мобильного телефона", — сказал руководитель ГКУ «Новые технологии управления», ответственного за развитие цифровых проектов Правительства Москвы, Александр Пищелко.</text:p>
      <text:p text:style-name="Text_20_body"><text:line-break/></text:p>
      <text:p text:style-name="Text_20_body">Сейчас в разделе “Активный гражданин” — детям" можно найти сказки "Теремок", "Дочурка Груффало" и другие. Также для чтения доступны комиксы, герои которых - юные москвичи - исследуют город.</text:p>
      <text:p text:style-name="Text_20_body"><text:line-break/></text:p>
      <text:p text:style-name="Text_20_body">Фото: pixabay.com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9880016.html" office:name=""><text:span text:style-name="Definition">http://uzao.mos.ru/presscenter/news/detail/988001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19:34:44Z</meta:creation-date>
    <dc:date>2023-05-19T19:34:44Z</dc:date>
  </office:meta>
</office:document-meta>
</file>