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выберут-название-для-новой-станции-бкл"/>Активные граждане выберут название для новой станции БКЛ<text:bookmark-end text:name="активные-граждане-выберут-название-для-новой-станции-бкл"/></text:h>
      <text:p text:style-name="First_20_paragraph">24.03.2021</text:p>
      <text:p text:style-name="Text_20_body"><text:span text:style-name="T1">Она откроется на пересечении проспекта Маршала Жукова с улицей Народного Ополчения в районе Хорошево-Мневники.</text:span></text:p>
      <text:p text:style-name="Text_20_body">Голосование за название станции Большой кольцевой линии метро стартовало в проекте "Активный гражданин". Как <text:a xlink:type="simple" xlink:href="https://www.mos.ru/news/item/88260073/" office:name=""><text:span text:style-name="Definition">сообщается</text:span></text:a> на официальном сайте Мэра Москвы, на разных стадиях реализации проекта рассматривалось два варианта ее названия: "Карамышевская" и "Народное Ополчение".</text:p>
      <text:p text:style-name="Text_20_body">Первое связано с Карамышевским рубежом обороны Москвы в 1941 году, который защищала 3-я Московская коммунистическая стрелковая дивизия народного ополчения. В свою очередь Карамышевский рубеж назван по деревне Карамышево, которая располагалась здесь с конца XV века и вошла в состав Москвы. В этом районе располагаются также Карамышевская набережная и Карамышевский проезд. А вот название "Народное Ополчение"</text:p>
      <text:p text:style-name="Text_20_body">связано с памятью московского народного ополчения, ему посвящено оформление станции. Кроме того, неподалеку расположен памятник героям ополчения, а также проходит улица Народного Ополчения.</text:p>
      <text:p text:style-name="Text_20_body">Большая кольцевая линия метро, являющаяся самым масштабным проектом в истории метростроения, разгрузит действующие станции внутри кольца, а также Кольцевую линию подземки.</text:p>
      <text:p text:style-name="Text_20_body"><text:line-break/></text:p>
      <text:p text:style-name="Text_20_body">Станции БКЛ открывают поэтапно. Первый участок — пять станций — заработали зимой 2018 года. Со станций можно будет сделать 22 пересадки на другие ветки метро, Московское центральное кольцо, Московские центральные диаметры, а также линии железной дороги.</text:p>
      <text:p text:style-name="Text_20_body">Длина Большой кольцевой линии составит 70 километров. На ней расположится 31 станция. Линию будут обслуживать два электродепо. </text:p>
      <text:p text:style-name="Text_20_body"><text:line-break/></text:p>
      <text:p text:style-name="Text_20_body">Адрес страницы: <text:a xlink:type="simple" xlink:href="http://uzao.mos.ru/presscenter/news/detail/9810303.html" office:name=""><text:span text:style-name="Definition">http://uzao.mos.ru/presscenter/news/detail/981030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4T16:43:43Z</meta:creation-date>
    <dc:date>2023-08-04T16:43:43Z</dc:date>
  </office:meta>
</office:document-meta>
</file>