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могут-выбрать-направления-направления-для-проекта-бизнес-уик-энд.-старт"/>Москвичи могут выбрать направления направления для проекта «Бизнес-уик-энд. Старт»<text:bookmark-end text:name="москвичи-могут-выбрать-направления-направления-для-проекта-бизнес-уик-энд.-старт"/></text:h>
      <text:p text:style-name="First_20_paragraph">09.03.2021</text:p>
      <text:p text:style-name="Text_20_body"><text:span text:style-name="T1">"Бизнес-уик-энд. Старт" обучает основам предпринимательства. Для участников проводят мастер-классы, лекции, тренинги и деловые игры. Также можно найти единомышленников и получить советы от наставников из профессионального сообщества.</text:span></text:p>
      <text:p text:style-name="Text_20_body">Как <text:a xlink:type="simple" xlink:href="https://www.mos.ru/news/item/87221073/" office:name=""><text:span text:style-name="Definition">сообщается</text:span></text:a> на официальном сайте Мэра Москвы, на "Активном гражданине" проводится новое голосование, участвуя в котором можно выбрать направления предпринимательской деятельности для программы проекта для школьников.</text:p>
      <text:p text:style-name="Text_20_body">"Обучение будущих и начинающих предпринимателей основам ведения бизнеса — одно из ключевых направлений деятельности Департамента. Направление для школьников появилось не так давно — в сентябре прошлого года, но за это время тренинги программы прошли уже более 32 тысяч ребят", — сказал руководитель Департамента предпринимательства и инновационного развития Москвы Алексей Фурсин.</text:p>
      <text:p text:style-name="Text_20_body">Участники голосования могут выбрать до четырех вариантов или предложить свой. Среди вариантов — производство, обслуживание, торговля, информационные технологии, юридическая деятельность, бухгалтерия, реклама, маркетинг, дизайн и другие. <text:line-break/></text:p>
      <text:p text:style-name="Text_20_body"><text:line-break/></text:p>
      <text:p text:style-name="Text_20_body">Адрес страницы: <text:a xlink:type="simple" xlink:href="http://uzao.mos.ru/presscenter/news/detail/9768768.html" office:name=""><text:span text:style-name="Definition">http://uzao.mos.ru/presscenter/news/detail/976876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4T01:36:10Z</meta:creation-date>
    <dc:date>2023-09-04T01:36:10Z</dc:date>
  </office:meta>
</office:document-meta>
</file>