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активного-гражданина-на-лучший-парк-для-лыжных-прогулок-участвует-воронцовский"/>В голосовании "Активного гражданина" на лучший парк для лыжных прогулок участвует Воронцовский<text:bookmark-end text:name="в-голосовании-активного-гражданина-на-лучший-парк-для-лыжных-прогулок-участвует-воронцовский"/></text:h>
      <text:p text:style-name="First_20_paragraph">17.02.2021</text:p>
      <text:p text:style-name="Text_20_body"><text:span text:style-name="T1">На портале "Активный гражданин" проводится голосование на лучшие городские парки для зимних прогулок на лыжах. Присоединиться к опросу можно по </text:span><text:a xlink:type="simple" xlink:href="https://ag.mos.ru/poll/10174" office:name=""><text:span text:style-name="Definition"><text:span text:style-name="T1">ссылке</text:span></text:span></text:a><text:span text:style-name="T1">.</text:span></text:p>
      <text:p text:style-name="Text_20_body">"Покататься на лыжах в этом сезоне можно в 26 городских зонах отдыха, подведомственных Департаменту культуры Москвы. Всего открыто 64 маршрута протяженностью от 300 метров до 12 километров", - сообщается на сайте проекта.</text:p>
      <text:p text:style-name="Text_20_body">В голосовании участвует и расположенный в ЮЗАО парк "Усадьба Воронцово". Здесь проложили лыжные трассы для взрослых и детей.</text:p>
      <text:p text:style-name="Text_20_body">Протяженность маршрута для спортсменов старшего возраста составляет 2,5 километра. Старт и финиш находятся напротив пункта охраны по адресу: Воронцовский парк, дом 9.</text:p>
      <text:p text:style-name="Text_20_body">Юные лыжники могут воспользоваться трассой протяженностью полкилометра, расположенной между храмом Живоначальной Троицы и центральным входом в парк. Отметим, по периметру Воронцовского парка также проходит живописная тропа здоровья для любителей скандинавской ходьбы. Ее протяженность составляет 2,5 километра.<text:line-break/></text:p>
      <text:p text:style-name="Text_20_body">Фото: pixabay.com<text:line-break/></text:p>
      <text:p text:style-name="Text_20_body"><text:line-break/></text:p>
      <text:p text:style-name="Text_20_body">Адрес страницы: <text:a xlink:type="simple" xlink:href="http://uzao.mos.ru/presscenter/news/detail/9721241.html" office:name=""><text:span text:style-name="Definition">http://uzao.mos.ru/presscenter/news/detail/972124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0T09:16:58Z</meta:creation-date>
    <dc:date>2023-09-10T09:16:58Z</dc:date>
  </office:meta>
</office:document-meta>
</file>