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из-юзао-благоустроили-детские-и-спортивные-площадки"/>Активные граждане из ЮЗАО благоустроили детские и спортивные площадки<text:bookmark-end text:name="активные-граждане-из-юзао-благоустроили-детские-и-спортивные-площадки"/></text:h>
      <text:p text:style-name="First_20_paragraph">30.12.2020</text:p>
      <text:p text:style-name="Text_20_body"><text:span text:style-name="T1">На портале городских электронных референдумов "Активный гражданин" в 2020 году прошло порядка 350 голосований по самым различным вопросам столицы. Об этом сообщает газета «Москва За Калужской заставой».</text:span></text:p>
      <text:p text:style-name="Text_20_body"><text:line-break/></text:p>
      <text:p text:style-name="Text_20_body">При помощи «Активного гражданина» жители ЮЗАО в этом году благоустроили 21 детскую и спортивную площадки (в том числе на ул. Перекопской, д. 30, корп. 1 и ул. Айвазовского, д. 6, корп. 1) и несколько площадок для выгула собак (по адресу: Ломоносовский проспект, д. 3, корп. 4 помимо самого прогулочного поля установили горки, барьеры, бум для дрессировки собак, трубу для лазания и полосу препятствий).</text:p>
      <text:p text:style-name="Text_20_body"><text:line-break/></text:p>
      <text:p text:style-name="Text_20_body">Учитывая мнение неравнодушных граждан, власти обновили Северный речной вокзал, создали новый чат-бот метро, установили пункты велопроката у станций МЦД, а также определили сорта деревьев и кустарников, которые высадят в следующем году.</text:p>
      <text:p text:style-name="Text_20_body"><text:line-break/></text:p>
      <text:p text:style-name="Text_20_body">Адрес страницы: <text:a xlink:type="simple" xlink:href="http://uzao.mos.ru/presscenter/news/detail/9607909.html" office:name=""><text:span text:style-name="Definition">http://uzao.mos.ru/presscenter/news/detail/960790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00:45:42Z</meta:creation-date>
    <dc:date>2023-07-27T00:45:42Z</dc:date>
  </office:meta>
</office:document-meta>
</file>