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тье-место-в-голосовании-на-активном-гражданине-заняла-велоэкскурсия-по-академическому-району-и-черемушкам"/>Третье место в голосовании на "Активном гражданине" заняла велоэкскурсия по Академическому району и Черемушкам<text:bookmark-end text:name="третье-место-в-голосовании-на-активном-гражданине-заняла-велоэкскурсия-по-академическому-району-и-черемушкам"/></text:h>
      <text:p text:style-name="First_20_paragraph">25.09.2020</text:p>
      <text:p text:style-name="Text_20_body"><text:span text:style-name="T1">"Третье место с 15,55 процента голосов заняла велоэкскурсия по Академическому району и Черемушкам «Три века жилья для человека»", - </text:span><text:a xlink:type="simple" xlink:href="https://www.mos.ru/news/item/80313073/" office:name=""><text:span text:style-name="Definition">сообщается</text:span></text:a> <text:span text:style-name="T1">на официальном сайте Мэра Москвы.</text:span></text:p>
      <text:p text:style-name="Text_20_body"><text:line-break/></text:p>
      <text:p text:style-name="Text_20_body">Пользователи проекта «Активный гражданин» выбрали экскурсионные маршруты в разных районах Москвы на эту осень. В голосовании за экскурсии, признанные лучшими по итогам конкурса «Стань гидом своего района», приняли участие 168 207 человек.</text:p>
      <text:p text:style-name="Text_20_body"><text:line-break/></text:p>
      <text:p text:style-name="Text_20_body">В осеннюю программу проекта «Дни наследия. Районы» вошли две самые популярные среди активных граждан экскурсии - экскурсия по поселению Внуковскому «Знаменитые дачи и усадьбы Переделкина» (18,37 процента голосов) и экскурсия по району Преображенское «Преображенка вчера и сегодня» (16,06 процента голосов).</text:p>
      <text:p text:style-name="Text_20_body">Замыкают список пешеходная экскурсия по Южному Медведкову и Свиблову «От Пожарского до наших дней. Прогулка сквозь века» (11,32 процента проголосовавших) и квест по Ярославскому району «Ярославка. Путем паломников» (проголосовали 9,58 процента)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9270440.html" office:name=""><text:span text:style-name="Definition">http://uzao.mos.ru/presscenter/news/detail/927044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02:44:28Z</meta:creation-date>
    <dc:date>2023-08-15T02:44:28Z</dc:date>
  </office:meta>
</office:document-meta>
</file>