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оронцовский-парк-участвует-в-голосовании-на-активном-гражданине"/>Воронцовский парк участвует в голосовании на «Активном гражданине»<text:bookmark-end text:name="воронцовский-парк-участвует-в-голосовании-на-активном-гражданине"/></text:h>
      <text:p text:style-name="First_20_paragraph">14.09.2020</text:p>
      <text:p text:style-name="Text_20_body"><text:span text:style-name="T1">Новое голосование стартовало для жителей столице на «Активном гражданине».</text:span></text:p>
      <text:p text:style-name="Text_20_body"><text:line-break/></text:p>
      <text:p text:style-name="Text_20_body">Жители столицы могут выбрать любимые памятники культурного наследия. В ЮЗАО это усадьба "Воронцово", участвующая в голосовании.</text:p>
      <text:p text:style-name="Text_20_body"><text:line-break/></text:p>
      <text:p text:style-name="Text_20_body">Также горожане могут проголосовать за усадьбу Долгоруких, усадьбу "Валуево", музей-усадьбу "Остафьево", особняк Ольги Коробковой, музей-усадьбу "Люблино", усадьбу фон Рекк, усадьбу "Грачевка", музей-усадьбу "Кусково", усадьбу "Михалково", усадьбу князей Голицыных, музей-усадьбу "Останкино" и другие. Самые популярные из них попадут на интерактивную карту проекта "АГ". В целом можно выбрать до пяти вариантов ответа, а также предложить свой.</text:p>
      <text:p text:style-name="Text_20_body"><text:line-break/></text:p>
      <text:p text:style-name="Text_20_body"><text:line-break/></text:p>
      <text:p text:style-name="Text_20_body">Адрес страницы: <text:a xlink:type="simple" xlink:href="http://uzao.mos.ru/presscenter/news/detail/9231070.html" office:name=""><text:span text:style-name="Definition">http://uzao.mos.ru/presscenter/news/detail/9231070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1T11:24:16Z</meta:creation-date>
    <dc:date>2023-05-21T11:24:16Z</dc:date>
  </office:meta>
</office:document-meta>
</file>