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адьба-воронцово-участвует-в-голосовании-на-активном-гражданине"/>Усадьба "Воронцово" участвует в голосовании на "Активном гражданине"<text:bookmark-end text:name="усадьба-воронцово-участвует-в-голосовании-на-активном-гражданине"/></text:h>
      <text:p text:style-name="First_20_paragraph">11.09.2020</text:p>
      <text:p text:style-name="Text_20_body"><text:span text:style-name="T1">На проекте городских электронных референдумов началось новое голосование. На сей раз горожане могут выбрать любимые памятники культурного наследия. Среди номинантов - расположенная в ЮЗАО усадьба "Воронцово". </text:span></text:p>
      <text:p text:style-name="Text_20_body"><text:line-break/></text:p>
      <text:p text:style-name="Text_20_body">Также можно проголосовать за усадьбу Долгоруких, усадьбу "Валуево", музей-усадьбу "Остафьево", особняк Ольги Коробковой, музей-усадьбу "Люблино", усадьбу фон Рекк, усадьбу "Грачевка", музей-усадьбу "Кусково", усадьбу "Михалково", усадьбу князей Голицыных, музей-усадьбу "Останкино" и другие. </text:p>
      <text:p text:style-name="Text_20_body"><text:line-break/></text:p>
      <text:p text:style-name="Text_20_body">Самые популярные из них попадут на интерактивную карту проекта "АГ". Отдельно отметим, что москвичи могут выбрать до пяти вариантов ответа или предложить свой. Интересно? Тогда добро пожаловать на ag.mos.ru</text:p>
      <text:p text:style-name="Text_20_body"><text:line-break/></text:p>
      <text:p text:style-name="Text_20_body">Адрес страницы: <text:a xlink:type="simple" xlink:href="http://uzao.mos.ru/presscenter/news/detail/9226343.html" office:name=""><text:span text:style-name="Definition">http://uzao.mos.ru/presscenter/news/detail/922634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9T19:52:45Z</meta:creation-date>
    <dc:date>2023-09-29T19:52:45Z</dc:date>
  </office:meta>
</office:document-meta>
</file>