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совании-на-активном-гражданине-можно-выбрать-памятник-гагарину"/>В голосовании на «Активном гражданине» можно выбрать памятник Гагарину<text:bookmark-end text:name="в-голосовании-на-активном-гражданине-можно-выбрать-памятник-гагарину"/></text:h>
      <text:p text:style-name="First_20_paragraph">08.09.2020</text:p>
      <text:p text:style-name="Text_20_body"><text:span text:style-name="T1"> «Жители столицы на протяжении месяца выбирали лучшие парки для велопрогулок, отдыха с детьми и занятий спортом, любимые смотровые площадки столицы, городские набережные и фонтаны, пешеходные зоны, самые романтичные места в городе и лучшие локации для фотосессий, любимые памятники культурного наследия, а также самые интересные маршруты городского общественного транспорта. В среднем сейчас в каждом голосовании серии “Москва “активного гражданина”: любимые места в городе” приняли участие около 130 тысяч человек. По завершении всех голосований мы подведем окончательные итоги, и самые популярные объекты будут нанесены на онлайн-карту “Активного гражданина”», — рассказал руководитель ГКУ «Новые технологии управления» Александр Пищелко.</text:span></text:p>
      <text:p text:style-name="Text_20_body"><text:line-break/></text:p>
      <text:p text:style-name="Text_20_body">Как <text:a xlink:type="simple" xlink:href="https://www.mos.ru/news/item/79294073/" office:name=""><text:span text:style-name="Definition">сообщается</text:span></text:a> на официальном сайте Мэра Москвы, в столице завершается серия голосований «Москва “активного гражданина”: любимые места в городе». В последнем опросе проекта можно выбрать любимые скульптуры и монументы. В ЮЗАО расположен памятник Ю.А. Гагарину на площади Гагарина.</text:p>
      <text:p text:style-name="Text_20_body"><text:line-break/></text:p>
      <text:p text:style-name="Text_20_body">Самые популярные памятники нанесут на интерактивную карту «Активного гражданина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212472.html" office:name=""><text:span text:style-name="Definition">http://uzao.mos.ru/presscenter/news/detail/921247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5:34:03Z</meta:creation-date>
    <dc:date>2023-07-10T05:34:03Z</dc:date>
  </office:meta>
</office:document-meta>
</file>