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матическую-карту-тройка-может-украсить-снимок-ландшафтного-парка-южное-бутово"/>Тематическую карту «Тройка» может украсить снимок ландшафтного парка «Южное Бутово»<text:bookmark-end text:name="тематическую-карту-тройка-может-украсить-снимок-ландшафтного-парка-южное-бутово"/></text:h>
      <text:p text:style-name="First_20_paragraph">20.08.2020</text:p>
      <text:p text:style-name="Text_20_body"><text:span text:style-name="T1">На новой карте «Тройка» появится изображение парка, благоустроенного по программе Мэра Москвы «Мой район». Участники нового голосования выберут фотографию, которая ее украсит. В голосовании участвует расположенный в Южном Бутове ландшафтный парк.</text:span></text:p>
      <text:p text:style-name="Text_20_body"><text:line-break/></text:p>
      <text:p text:style-name="Text_20_body">Конкурс на лучшее изображение парка проходит в столице с 27 июля. Работы всех желающих принимались до 10 августа. Всего на конкурс прислали более 350 фотографий. Из них требованиям творческого состязания соответствовали 55.</text:p>
      <text:p text:style-name="Text_20_body"><text:line-break/></text:p>
      <text:p text:style-name="Text_20_body">Проект «Карта «Тройка»: новые достопримечательности Москвы» организовала команда программы «Мой район» совместно проектом «Активный гражданин» и порталом mos.ru. Ознакомиться с условиями фотоконкурса можно <text:a xlink:type="simple" xlink:href="https://www.mos.ru/city/projects/troika_moyraion/" office:name=""><text:span text:style-name="Definition">здесь</text:span></text:a>. Лучшая работа будет выбрана на «Активном гражданине» - она украсит «Тройку», которая будет выпущена ограниченным тиражом. Победителя голосования наградят в начале октября.</text:p>
      <text:p text:style-name="Text_20_body"><text:line-break/></text:p>
      <text:p text:style-name="Text_20_body">В последние годы благодаря программе Мэра Москвы «Мой район» появляется все больше ярких городских пространств - парков, скверов, спортивных, культурных и социальных объектов. Все они становятся центрами притяжения для местных жителей и турист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9148205.html" office:name=""><text:span text:style-name="Definition">http://uzao.mos.ru/presscenter/news/detail/9148205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1T10:54:48Z</meta:creation-date>
    <dc:date>2023-08-21T10:54:48Z</dc:date>
  </office:meta>
</office:document-meta>
</file>