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дюц-экт-стал-организацией-регионального-значения"/>МДЮЦ ЭКТ стал организацией регионального значения<text:bookmark-end text:name="мдюц-экт-стал-организацией-регионального-значения"/></text:h>
      <text:p text:style-name="First_20_paragraph">13.08.2020</text:p>
      <text:p text:style-name="Text_20_body"><text:span text:style-name="T1">Московскому детскому эколого-биологическому центру отвели роль главного городского объединения, занимающегося детско-юношеским туризмом. Также распоряжением Департамента образования и науки города Москвы МДЮЦ ЭКТ стал оператором экологического образования в столичном регионе.</text:span></text:p>
      <text:p text:style-name="Text_20_body"><text:line-break/></text:p>
      <text:p text:style-name="Text_20_body">Как сообщает интернет-газета «Москва За Калужской заставой», МДЮЦ ЭКТ будет отвечать за организацию городских мероприятий и разработку методических рекомендаций для педагогов дополнительного образования в сферах экологии, краеведения и туризма. В целях координации туристической и краеведческой деятельности юных москвичей сотрудники центра наладили контакты с коллегами из центров федерального значения.</text:p>
      <text:p text:style-name="Text_20_body"><text:line-break/></text:p>
      <text:p text:style-name="Text_20_body">В этом году планируется реализовать проект «Успех каждого ребенка» и поддержать перспективных юных туристов. Увеличенными темпами станет осуществляться реализация учебно-туристической деятельности в рамках Всероссийского туристско-краеведческого движения «Отечество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129049.html" office:name=""><text:span text:style-name="Definition">http://uzao.mos.ru/presscenter/news/detail/912904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9T05:51:46Z</meta:creation-date>
    <dc:date>2023-12-29T05:51:46Z</dc:date>
  </office:meta>
</office:document-meta>
</file>