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оценили-программу-чистое-небо"/>Жители столицы оценили программу «Чистое небо»<text:bookmark-end text:name="жители-столицы-оценили-программу-чистое-небо"/></text:h>
      <text:p text:style-name="First_20_paragraph">05.08.2020</text:p>
      <text:p text:style-name="Text_20_body"><text:span text:style-name="T1">Свыше 210 тысяч жителей столицы приняли участие в голосовании по программе «Чистое небо» на портале «Активный гражданин». Более 70 % респондентов заметили улучшение в городе благодаря реализации данной программы.</text:span></text:p>
      <text:p text:style-name="Text_20_body"><text:line-break/></text:p>
      <text:p text:style-name="Text_20_body">Как сообщается на официальном сайте Мэра Москвы, участниками голосования стали 210 983 человека. Так, 71, 26% респондентов считают, что в городе стало лучше после реализации проекта. 10,31% москвичей назвали произошедшие изменения положительными, но при этом отметили, что и раньше было неплохо. А вот 6,52% жителей уже не помнят, как было раньше. Еще 9,7% москвичей затруднились оценить изменения, и лишь 2,2% участников голосования дали отрицательную оценку программе.</text:p>
      <text:p text:style-name="Text_20_body"><text:line-break/></text:p>
      <text:p text:style-name="Text_20_body">Проект «Чистое небо» начали реализовывать в Москве в 2015 году вместе с проектом благоустройства по программе «Моя улица». Он предусматривает создание подземного пространства для телефонных, электрических и сетевых кабелей. В результате город визуально выглядит лучше, а спрятанным под землю проводам не страшны плохая погода и повреждения от сильного ветра. Благодаря программе удалось освободить от нависающих кабелей многие улицы в центре Москвы, в том числе в районе Садового и Бульварного кольц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9101980.html" office:name=""><text:span text:style-name="Definition">http://uzao.mos.ru/presscenter/news/detail/910198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6:33:37Z</meta:creation-date>
    <dc:date>2023-09-21T16:33:37Z</dc:date>
  </office:meta>
</office:document-meta>
</file>