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самое-романтическое-место-в-москве-участвуют-воробьевы-горы"/>В голосовании на самое романтическое место в Москве участвуют Воробьевы горы<text:bookmark-end text:name="в-голосовании-на-самое-романтическое-место-в-москве-участвуют-воробьевы-горы"/></text:h>
      <text:p text:style-name="First_20_paragraph">04.08.2020</text:p>
      <text:p text:style-name="Text_20_body"><text:span text:style-name="T1">Жителям столицы предлагают выбрать лучшие места для свиданий на «Активном гражданине». Так, в столице продолжается серия голосований «Москва “Активного гражданина”: любимые места в городе».</text:span></text:p>
      <text:p text:style-name="Text_20_body"><text:line-break/></text:p>
      <text:p text:style-name="Text_20_body">Наиболее популярные объекты разместят на онлайн-карте «Активного гражданина», где отобразятся все произошедшие по результатам голосования изменения. На схему нанесено уже свыше 1,5 тысячи объектов.</text:p>
      <text:p text:style-name="Text_20_body"><text:line-break/></text:p>
      <text:p text:style-name="Text_20_body">Как <text:a xlink:type="simple" xlink:href="https://www.mos.ru/news/item/77862073/" office:name=""><text:span text:style-name="Definition">сообщается</text:span></text:a> на официальном сайте Мэра Москвы, теперь горожанам предложат проголосовать за любимые места для свиданий. В их числе - Патриаршие пруды, Московский планетарий, Нескучный сад, ВДНХ, парк «Зарядье», киностудия «Мосфильм», Воробьевы горы, усадьба Кусково, «Мультимедиа-арт-музей», «Москвариум», Даниловский рынок, сад «Эрмитаж», сквер у памятника Пушкину, арт-центр «Винзавод», дизайн-центр «Флакон», Триумфальная площадь и другие. Также желающие могут предложить свой вариант для голосова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098720.html" office:name=""><text:span text:style-name="Definition">http://uzao.mos.ru/presscenter/news/detail/909872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0T03:20:03Z</meta:creation-date>
    <dc:date>2024-01-10T03:20:03Z</dc:date>
  </office:meta>
</office:document-meta>
</file>