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возобновили-работу-более-80-ресторанов-и-кафе"/>В столице возобновили работу более 80% ресторанов и кафе<text:bookmark-end text:name="в-столице-возобновили-работу-более-80-ресторанов-и-кафе"/></text:h>
      <text:p text:style-name="First_20_paragraph">23.07.2020</text:p>
      <text:p text:style-name="Text_20_body"><text:span text:style-name="T1">После снятия ограничений, введенных из-за коронавируса, в Москве возобновили работу 81,2 процента кафе и ресторанов. Об этом сообщил первый заместитель руководителя Аппарата Мэра Москвы, руководитель Департамента торговли и услуг Алексей Немерюк.</text:span></text:p>
      <text:p text:style-name="Text_20_body">С 28 марта по 23 июня столичные кафе и рестораны работали только на доставку и самовывоз. По состоянию на 31 марта перестали функционировать почти 14,9 тысяч организаций сферы общественного питания. Исключительно услуги доставки оказывали 3,1 тысячи ресторанов. К 23 июня их стало 4,5 тысячи.</text:p>
      <text:p text:style-name="Text_20_body">- 16 июня в городе возобновили работу летние веранды, неделю спустя – стационарные предприятия общепита: рестораны, кафе, столовые, буфеты, бары, закусочные и др. Так, возобновило деятельность 11 891 предприятие – это 81,2 процента от их общего числа, - сказал А. Немерюк.</text:p>
      <text:p text:style-name="Text_20_body">Отмечается, что рестораны и кафе в столице могут работать только при соблюдении ряда профилактических мер: обязательная дистанция между столиками не менее 1,5 метров и дозаторы с антисептиком или антисептические салфетки на входе в заведение. Также всем сотрудникам следует измерять температуру и носить маски, регулярно меняя их.</text:p>
      <text:p text:style-name="Text_20_body">Около 97,8 процента вновь открывшихся ресторанов расположены в северо-западной части столицы. Меньше всего кафе открылось в ЗелАО – только 62 процента от общего числа заведений, осуществлявших свою деятельность до пандемии.</text:p>
      <text:p text:style-name="Text_20_body">На Юго-Западе столицы после пандемии вновь открылись около 80 процентов точек общепита.</text:p>
      <text:p text:style-name="Text_20_body"><text:line-break/></text:p>
      <text:p text:style-name="Text_20_body">Адрес страницы: <text:a xlink:type="simple" xlink:href="http://uzao.mos.ru/presscenter/news/detail/9048876.html" office:name=""><text:span text:style-name="Definition">http://uzao.mos.ru/presscenter/news/detail/904887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17:14:14Z</meta:creation-date>
    <dc:date>2023-07-11T17:14:14Z</dc:date>
  </office:meta>
</office:document-meta>
</file>