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акции-миллион-призов-из-юзао-смогут-воспользоваться-баллами-на-активном-гражданине"/>Участники акции «Миллион призов» из ЮЗАО смогут воспользоваться баллами на «Активном гражданине»<text:bookmark-end text:name="участники-акции-миллион-призов-из-юзао-смогут-воспользоваться-баллами-на-активном-гражданине"/></text:h>
      <text:p text:style-name="First_20_paragraph">17.06.2020</text:p>
      <text:p text:style-name="Text_20_body"><text:span text:style-name="T1">25 июня столичное Правительство запускает программу субсидирования потребительского спроса «Миллион призов». Горожане, проголосующие по поправкам в Конституцию, смогут принять участие в розыгрыше 2 млн сертификатов на оплату товаров, услуг, парковки и скидки в ресторанах. Акция «Миллион призов» запустит в экономику до 10 млрд руб.</text:span></text:p>
      <text:p text:style-name="Text_20_body"><text:line-break/></text:p>
      <text:p text:style-name="Text_20_body">Чтобы получить сертификат, нужно принять участие в общероссийском голосовании по поправкам в Конституцию с 25 июня по 1 июля. Баллы будут разыграны по уникальному цифровому коду, который получит каждый проголосовавший.</text:p>
      <text:p text:style-name="Text_20_body"><text:line-break/></text:p>
      <text:p text:style-name="Text_20_body">Совместная программа Москвы и бизнеса предполагает следующий механизм: город при участии Московской торгово-промышленной палаты предоставляет площадку для реализации проекта на «Активном гражданине», а бизнес - предлагает систему бонусов и скидок.</text:p>
      <text:p text:style-name="Text_20_body"><text:line-break/></text:p>
      <text:p text:style-name="Text_20_body">Купоны программы с номером участника во время подготовки и проведения общероссийского голосования по вопросу одобрения в Конституцию Российской Федерации в помещениях участковых избирательных комиссий не противоречит законодательству. В том числе - Федеральному закону от 12.06.2002 № 67-ФЗ «Об основных гарантиях избирательных прав и права на участие в референдуме граждан Российской Федерации», Закону РФ о поправке к Конституции РФ от 14.03.2020 № 1-ФКЗ «О совершенствовании регулирования отдельных вопросов организации и функционирования публичной власти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970706.html" office:name=""><text:span text:style-name="Definition">http://uzao.mos.ru/presscenter/news/detail/897070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17:58:59Z</meta:creation-date>
    <dc:date>2023-09-22T17:58:59Z</dc:date>
  </office:meta>
</office:document-meta>
</file>