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начале-общественных-обсуждений-по-проекту-внесения-изменений-в-правила-землепользования-и-застройки-города-москвы-в-отношении-территории-транспортно-пересадочного-узла-улица-академика-опарина-2-й-этап"/>Оповещение о начале общественных обсуждений по проекту внесения изменений в правила землепользования и застройки города Москвы в отношении территории транспортно-пересадочного узла «Улица Академика Опарина», 2-й этап<text:bookmark-end text:name="оповещение-о-начале-общественных-обсуждений-по-проекту-внесения-изменений-в-правила-землепользования-и-застройки-города-москвы-в-отношении-территории-транспортно-пересадочного-узла-улица-академика-опарина-2-й-этап"/></text:h>
      <text:p text:style-name="First_20_paragraph">22.05.2020</text:p>
      <text:p text:style-name="Text_20_body"><text:line-break/></text:p>
      <text:p text:style-name="Text_20_body">Адрес страницы: <text:a xlink:type="simple" xlink:href="http://uzao.mos.ru/presscenter/news/detail/8913028.html" office:name=""><text:span text:style-name="Definition">http://uzao.mos.ru/presscenter/news/detail/8913028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15T13:37:02Z</meta:creation-date>
    <dc:date>2025-02-15T13:37:02Z</dc:date>
  </office:meta>
</office:document-meta>
</file>