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старокачаловская-ул.-вл.-3-770600110048613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Старокачаловская ул., вл. 3 (77:06:0011004:8613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старокачаловская-ул.-вл.-3-770600110048613"/></text:h>
      <text:p text:style-name="First_20_paragraph">08.05.2020</text:p>
      <text:p text:style-name="Text_20_body"><text:line-break/></text:p>
      <text:p text:style-name="Text_20_body">Адрес страницы: <text:a xlink:type="simple" xlink:href="http://uzao.mos.ru/presscenter/news/detail/8882184.html" office:name=""><text:span text:style-name="Definition">http://uzao.mos.ru/presscenter/news/detail/888218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4:53:16Z</meta:creation-date>
    <dc:date>2023-07-19T04:53:16Z</dc:date>
  </office:meta>
</office:document-meta>
</file>