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конькова-помогают-соцработники-и-волонтеры"/>Жителям Конькова помогают соцработники и волонтеры<text:bookmark-end text:name="жителям-конькова-помогают-соцработники-и-волонтеры"/></text:h>
      <text:p text:style-name="First_20_paragraph">23.04.2020</text:p>
      <text:p text:style-name="Text_20_body"><text:span text:style-name="T1">Помощь гражданам во время режима самоизоляции оказывает сплоченная команда социальных работников и волонтеров, которые ежедневно доставляют продукты и лекарства пенсионерам и инвалидам.</text:span></text:p>
      <text:p text:style-name="Text_20_body">Как рассказали в филиале «Коньково» территориального центра социального обслуживания «Ломоносовский», каждый день к ним поступает множество заявок - бывает и 50, и 70, и 100, а иногда и 130. Каждое обращение сразу принимается к выполнению, часть из них передают в работу волонтерам. Также на обслуживание граждан на дому переведены работники отделения ОСКАД (отдел социальных коммуникаций и активного долголетия) - они оказывают моральную поддержку и психологическую помощь одиноким пенсионерам, которые вынуждены все время находиться дома без общения. Работники филиала также рассказывают подопечным, как можно заниматься по проекту «Московское долголетие» онлайн и подбирают занятия по душе.</text:p>
      <text:p text:style-name="Text_20_body">По словам начальника отдела социальных коммуникаций и активного долголетия Натальи Лебедевой, пенсионеры занимаются в онлайн-режиме йогой и степ-аэробикой. Школа № 113 проводит онлайн-занятия по рисованию, группа «Шагающий оптимист» устраивает виртуальные экскурсии по интересным местам столицы, а школа № 49 предлагает заняться ландшафтным дизайном.</text:p>
      <text:p text:style-name="Text_20_body"><text:line-break/></text:p>
      <text:p text:style-name="Text_20_body">Адрес страницы: <text:a xlink:type="simple" xlink:href="http://uzao.mos.ru/presscenter/news/detail/8855343.html" office:name=""><text:span text:style-name="Definition">http://uzao.mos.ru/presscenter/news/detail/8855343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0T12:45:59Z</meta:creation-date>
    <dc:date>2023-07-30T12:45:59Z</dc:date>
  </office:meta>
</office:document-meta>
</file>