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активном-гражданине-обсудят-создание-инфраструктуры-для-детей-в-черемушках"/>На «Активном гражданине» обсудят создание инфраструктуры для детей в Черемушках<text:bookmark-end text:name="на-активном-гражданине-обсудят-создание-инфраструктуры-для-детей-в-черемушках"/></text:h>
      <text:p text:style-name="First_20_paragraph">22.04.2020</text:p>
      <text:p text:style-name="Text_20_body"><text:span text:style-name="T1">Жители Черемушек могут поучаствовать до 26 апреля в электронных общественных обсуждениях проектов планировки территории кварталов 20–23 и 32–34 в рамках программы реновации. Для этого необходимо пройти регистрацию на сайте mos.ru.</text:span></text:p>
      <text:p text:style-name="Text_20_body"><text:line-break/></text:p>
      <text:p text:style-name="Text_20_body">Как <text:a xlink:type="simple" xlink:href="https://www.mos.ru/news/item/72952073/" office:name=""><text:span text:style-name="Definition">сообщается</text:span></text:a> на официальном сайте Мэра Москвы, в Черемушках планируется построить два физкультурно-оздоровительных комплекса, один из которых будет с круглогодичным катком, поликлинику и административно-деловой комплекс с Домом культуры. Также планируется реконструировать улицы Гарибальди, Херсонскую и Новочеремушкинскую, что позволит улучшить уличную сеть. Кроме того, будут созданы две новые улицы и боковой проезд на Севастопольском проспекте, различные пешеходные переходы.</text:p>
      <text:p text:style-name="Text_20_body"><text:line-break/></text:p>
      <text:p text:style-name="Text_20_body">Предложения жителей района в рамках процедуры электронных общественных обсуждений рассмотрят авторы проектов.</text:p>
      <text:p text:style-name="Text_20_body"><text:line-break/></text:p>
      <text:p text:style-name="Text_20_body">«В Черемушках проектами предусмотрен снос 83 старых домов и строительство 59 новых. В районе будет создана новая инфраструктура для детей: четыре детских сада, средняя школа, музыкальная школа и два учебных корпуса с дошкольными группами. А в шаговой доступности от будущих подъездов домов появятся коммерческие объекты общего пользования — аптеки, магазины, кафе и другие предприятия сферы услуг», — сказала председатель Москомархитектуры Юлиана Княжевска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851677.html" office:name=""><text:span text:style-name="Definition">http://uzao.mos.ru/presscenter/news/detail/885167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3T18:41:31Z</meta:creation-date>
    <dc:date>2023-12-13T18:41:31Z</dc:date>
  </office:meta>
</office:document-meta>
</file>