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фока-с-бассейном-в-южном-бутове-обсудят-на-активном-гражданине"/>Проект ФОКа с бассейном в Южном Бутове обсудят на «Активном гражданине»<text:bookmark-end text:name="проект-фока-с-бассейном-в-южном-бутове-обсудят-на-активном-гражданине"/></text:h>
      <text:p text:style-name="First_20_paragraph">21.04.2020</text:p>
      <text:p text:style-name="Text_20_body"><text:span text:style-name="T1">До 26 апреля в проекте «Активный гражданин» будут длиться электронные общественные обсуждения проекта ФОКа с бассейном в Южном Бутове. Его планируется построить в 4-м микрорайоне Щербинки, на пресечении Проектируемого проезда № 831 и улицы Брусилова. Прилегающая территория будет благоустроена и озеленена.</text:span></text:p>
      <text:p text:style-name="Text_20_body"><text:line-break/></text:p>
      <text:p text:style-name="Text_20_body">Как сообщается на официальном сайте Мэра Москвы, по завершении обсуждений выделенный под строительство участок выставят на торги. В общественных обсуждениях могут принять участие жители микрорайона, владельцы земельных участков и объектов капитального строительства, а также муниципальные депутаты, депутаты Мосгордумы и работающие на этой территории горожане.</text:p>
      <text:p text:style-name="Text_20_body"><text:line-break/></text:p>
      <text:p text:style-name="Text_20_body">«Современный спортивный комплекс с бассейном востребован в этом районе. Его высота не будет превышать 15 метров, это трехэтажное здание с одним подземным этажом. Суммарная площадь составит более четырех тысяч квадратных метров. Надеюсь, жители поддержат проект, и комплекс принесет пользу всем тем, кто ведет активный образ жизни и поддерживает свою физическую форму», — сказала председатель Москомархитектуры Юлиана Княжевска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850392.html" office:name=""><text:span text:style-name="Definition">http://uzao.mos.ru/presscenter/news/detail/885039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7T18:08:11Z</meta:creation-date>
    <dc:date>2023-07-27T18:08:11Z</dc:date>
  </office:meta>
</office:document-meta>
</file>