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определились-с-проектом-реставрации-дворца-пионеров"/>Активные граждане определились с проектом реставрации дворца пионеров<text:bookmark-end text:name="активные-граждане-определились-с-проектом-реставрации-дворца-пионеров"/></text:h>
      <text:p text:style-name="First_20_paragraph">17.04.2020</text:p>
      <text:p text:style-name="Text_20_body"><text:span text:style-name="T1">Участниками голосования стали 144 912 человек. 50,79 процента пользователей проголосовали за сохранение первоначальной авторской идеи из трех предложенных вариантов концепций реставрации.</text:span></text:p>
      <text:p text:style-name="Text_20_body"><text:line-break/></text:p>
      <text:p text:style-name="Text_20_body">Как <text:a xlink:type="simple" xlink:href="https://www.mos.ru/news/item/72702073/" office:name=""><text:span text:style-name="Definition">сообщается</text:span></text:a> на официальном сайте Мэра Москвы, активные граждане проголосовали за проект бережной реставрации Московского дворца пионеров на Воробьевых горах. После работ по реконструкции дворец пионеров станет современным, безопасным и функциональным.</text:p>
      <text:p text:style-name="Text_20_body"><text:line-break/></text:p>
      <text:p text:style-name="Text_20_body">Реставрационные работы в Московском дворце пионеров не проводились с 1960-х годов. Из-за многочисленных перепланировок авторская концепция была утрачена. Согласно одной из трех представленных концепций разработчики предложили отреставрировать дворец пионеров, соблюдая авторскую концепцию, а также провести благоустройство прилегающей территории.</text:p>
      <text:p text:style-name="Text_20_body"><text:line-break/></text:p>
      <text:p text:style-name="Text_20_body">26,7 процента активных граждан выбрали третью концепцию, которая предлагает отреставрировать все корпуса с постройкой дополнительных современных зданий. 6,24 процента проголосовавших считают, что требуется ремонт только основного корпуса; 16,27 процента - решили предоставить выбор концепции реставрации специалиста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841210.html" office:name=""><text:span text:style-name="Definition">http://uzao.mos.ru/presscenter/news/detail/884121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22:28:49Z</meta:creation-date>
    <dc:date>2023-06-25T22:28:49Z</dc:date>
  </office:meta>
</office:document-meta>
</file>