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межевания-корректировки-территории-квартала-ограниченного-улицей-херсонской-улицей-керченской-балаклавским-проспектом-севастопольским-проспектом."/>Оповещение о начале общественных обсуждений по проекту межевания (корректировки) территории квартала, ограниченного улицей Херсонской, улицей Керченской, Балаклавским проспектом, Севастопольским проспектом.<text:bookmark-end text:name="оповещение-о-начале-общественных-обсуждений-по-проекту-межевания-корректировки-территории-квартала-ограниченного-улицей-херсонской-улицей-керченской-балаклавским-проспектом-севастопольским-проспектом."/></text:h>
      <text:p text:style-name="First_20_paragraph">17.04.2020</text:p>
      <text:p text:style-name="Text_20_body">Общественные обсуждения по проекту межевания (корректировки) территории квартала, ограниченного улицей Херсонской, улицей Керченской, Балаклавским проспектом, Севастопольским проспектом, в границах которого расположены «стартовые площадки» по адресам: ул. Керченская, вл. 30, к.1 и Керченская ул., вл. 26, к.1,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межевания (корректировки) территории квартала, ограниченного улицей Херсонской, улицей Керченской, Балаклавским проспектом, Севастопольским проспектом, в границах которого расположены «стартовые площадки» по адресам: ул. Керченская, вл. 30, к.1 и Керченская ул., вл. 26, к.1,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межевания (корректировки) территории квартала, ограниченного улицей Херсонской, улицей Керченской, Балаклавским проспектом, Севастопольским проспектом, в границах которого расположены «стартовые площадки» по адресам: ул. Керченская, вл. 30, к.1 и Керченская ул., вл. 26, к.1, проводятся в пределах территории района Зюзино города Москвы.</text:p>
      <text:p text:style-name="Text_20_body">К проекту межевания (корректировки) территории квартала, ограниченного улицей Херсонской, улицей Керченской, Балаклавским проспектом, Севастопольским проспектом, в границах которого расположены «стартовые площадки» по адресам: ул. Керченская, вл. 30, к.1 и Керченская ул., вл. 26, к.1, подготовлены следующие информационные материалы: утверждаемая часть проекта, демонстрационные материалы.</text:p>
      <text:p text:style-name="Text_20_body">Проект межевания (корректировки) территории квартала, ограниченного улицей Херсонской, улицей Керченской, Балаклавским проспектом, Севастопольским проспектом, в границах которого расположены «стартовые площадки» по адресам: ул. Керченская, вл. 30, к.1 и Керченская ул., вл. 26, к.1,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межевания (корректировки) территории квартала, ограниченного улицей Херсонской, улицей Керченской, Балаклавским проспектом, Севастопольским проспектом, в границах которого расположены «стартовые площадки» по адресам: ул. Керченская, вл. 30, к.1 и Керченская ул., вл. 26, к.1,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</text:p>
      <text:p text:style-name="Text_20_body">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zao.mos.ru/presscenter/news/detail/8840983.html" office:name=""><text:span text:style-name="Definition">http://uzao.mos.ru/presscenter/news/detail/884098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01:15:46Z</meta:creation-date>
    <dc:date>2023-06-25T01:15:46Z</dc:date>
  </office:meta>
</office:document-meta>
</file>