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25-26-31-35-36а-района-зюзино.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.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кварталов-25-26-31-35-36а-района-зюзино."/></text:h>
      <text:p text:style-name="First_20_paragraph">17.04.2020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проводятся в порядке, определенном Градостроительным кодексом Российской Федерации, Законом города Москвы от 25 июня 2008 г. № 28 «Градостроительный кодекс города Москвы»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ода № 448-ПП.</text:p>
      <text:p text:style-name="Text_20_body">Организатором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проводятся в пределах территории района Зюзино города Москвы.</text:p>
      <text:p text:style-name="Text_20_body">К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подготовлены следующие информационные материалы: проект внесения изменений в правила землепользования и застройки города Москвы, демонстрационные материалы.</text:p>
      <text:p text:style-name="Text_20_body">Проект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и информационные материалы к нему размещены на сайте проекта «Активный гражданин» в информационно-телекоммуникационной сети Интернет http://ag.mos.ru (далее – официальный сайт), в разделе «Общественные обсуждения».</text:p>
      <text:p text:style-name="Text_20_body">Общий срок проведения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кварталов 25, 26, 31, 35, 36А района Зюзино составляет не менее одного и не более трех месяцев.</text:p>
      <text:p text:style-name="Text_20_body">Экспозиция проекта открыта 27.04.2020 на официальном сайте и проводится с 27.04.2020 по 10.05.2020.</text:p>
      <text:p text:style-name="Text_20_body">В течение всего периода проведения экспозиции проекта участники общественных обсуждений, прошедшие идентификацию в соответствии с частью 12 статьи 5.1 Градостроительного кодекса Российской Федерации и Порядком организации и проведения общественных обсуждений при осуществлении градостроительной деятельности в городе Москве, утвержденным постановлением Правительства Москвы от 30 апреля 2019 г. № 448-ПП, имеют право внести предложения и замечания, касающиеся данного проекта путем заполнения формы на официальном сайте.</text:p>
      <text:p text:style-name="Text_20_body"><text:line-break/></text:p>
      <text:p text:style-name="Text_20_body">Адрес страницы: <text:a xlink:type="simple" xlink:href="http://uzao.mos.ru/presscenter/news/detail/8840982.html" office:name=""><text:span text:style-name="Definition">http://uzao.mos.ru/presscenter/news/detail/884098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10:19:23Z</meta:creation-date>
    <dc:date>2023-10-04T10:19:23Z</dc:date>
  </office:meta>
</office:document-meta>
</file>