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планировки-территории-кварталов-25-26-31-35-36а-района-зюзино."/>Оповещение о начале общественных обсуждений по проекту планировки территории кварталов 25, 26, 31, 35, 36А района Зюзино.<text:bookmark-end text:name="оповещение-о-начале-общественных-обсуждений-по-проекту-планировки-территории-кварталов-25-26-31-35-36а-района-зюзино."/></text:h>
      <text:p text:style-name="First_20_paragraph">17.04.2020</text:p>
      <text:p text:style-name="Text_20_body">Общественные обсуждения по проекту планировки территории кварталов 25, 26, 31, 35, 36А района Зюзино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ода № 448-ПП.</text:p>
      <text:p text:style-name="Text_20_body">Организатором общественных обсуждений по проекту планировки территории кварталов 25, 26, 31, 35, 36А района Зюзино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планировки территории кварталов 25, 26, 31, 35, 36А района Зюзино проводятся в пределах территории района Зюзино города Москвы.</text:p>
      <text:p text:style-name="Text_20_body">К проекту планировки территории кварталов 25, 26, 31, 35, 36А района Зюзино подготовлены следующие информационные материалы: утверждаемая часть проекта, демонстрационные материалы.</text:p>
      <text:p text:style-name="Text_20_body">Проект планировки территории кварталов 25, 26, 31, 35, 36А района Зюзино и информационные материалы к нему размещены на сайте проекта «Активный гражданин» в информационно-телекоммуникационной сети Интернет http://ag.mos.ru (далее – официальный сайт), в разделе «Общественные обсуждения».</text:p>
      <text:p text:style-name="Text_20_body">Общий срок проведения общественных обсуждений по проекту планировки территории кварталов 25, 26, 31, 35, 36А района Зюзино составляет не менее одного и не более трех месяцев.</text:p>
      <text:p text:style-name="Text_20_body">Экспозиция проекта открыта 27.04.2020 на официальном сайте и проводится с 27.04.2020 по 10.05.2020. 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Адрес страницы: <text:a xlink:type="simple" xlink:href="http://uzao.mos.ru/presscenter/news/detail/8840980.html" office:name=""><text:span text:style-name="Definition">http://uzao.mos.ru/presscenter/news/detail/884098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06:12:01Z</meta:creation-date>
    <dc:date>2023-10-07T06:12:01Z</dc:date>
  </office:meta>
</office:document-meta>
</file>