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кварталов-7-10-14-района-зюзино."/>Оповещение о начале общественных обсуждений по проекту планировки территории кварталов 7, 10, 14 района Зюзино.<text:bookmark-end text:name="оповещение-о-начале-общественных-обсуждений-по-проекту-планировки-территории-кварталов-7-10-14-района-зюзино."/></text:h>
      <text:p text:style-name="First_20_paragraph">17.04.2020</text:p>
      <text:p text:style-name="Text_20_body">Общественные обсуждения по проекту планировки территории кварталов 7, 10, 14 района Зюзино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 кварталов 7, 10, 14 района Зюзино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ланировки территории кварталов 7, 10, 14 района Зюзино проводятся в пределах территории района Зюзино города Москвы.</text:p>
      <text:p text:style-name="Text_20_body">К проекту планировки территории кварталов 7, 10, 14 района Зюзино подготовлены следующие информационные материалы: утверждаемая часть проекта, демонстрационные материалы.</text:p>
      <text:p text:style-name="Text_20_body">Проект планировки территории кварталов 7, 10, 14 района Зюзино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планировки территории кварталов 7, 10, 14 района Зюзино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76.html" office:name=""><text:span text:style-name="Definition">http://uzao.mos.ru/presscenter/news/detail/884097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6:40:48Z</meta:creation-date>
    <dc:date>2023-10-07T06:40:48Z</dc:date>
  </office:meta>
</office:document-meta>
</file>