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кварталов-36-37-38-района-зюзино."/>Оповещение о начале общественных обсуждений по проекту планировки территории кварталов 36, 37, 38 района Зюзино.<text:bookmark-end text:name="оповещение-о-начале-общественных-обсуждений-по-проекту-планировки-территории-кварталов-36-37-38-района-зюзино."/></text:h>
      <text:p text:style-name="First_20_paragraph">17.04.2020</text:p>
      <text:p text:style-name="Text_20_body">Общественные обсуждения по проекту планировки территории кварталов 36, 37, 38 района Зюзино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планировки территории кварталов 36, 37, 38 района Зюзино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планировки территории кварталов 36, 37, 38 района Зюзино проводятся в пределах территории района Зюзино города Москвы.</text:p>
      <text:p text:style-name="Text_20_body">К проекту планировки территории кварталов 36, 37, 38 района Зюзино подготовлены следующие информационные материалы: утверждаемая часть проекта, демонстрационные материалы.</text:p>
      <text:p text:style-name="Text_20_body">Проект планировки территории кварталов 36, 37, 38 района Зюзино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планировки территории кварталов 36, 37, 38 района Зюзино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 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67.html" office:name=""><text:span text:style-name="Definition">http://uzao.mos.ru/presscenter/news/detail/884096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6:36:52Z</meta:creation-date>
    <dc:date>2023-10-07T06:36:52Z</dc:date>
  </office:meta>
</office:document-meta>
</file>