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юзао-могут-проголосовать-за-спортплощадки-нового-формата-на-активном-гражданине"/>Жители ЮЗАО могут проголосовать за спортплощадки нового формата на «Активном гражданине»<text:bookmark-end text:name="жители-юзао-могут-проголосовать-за-спортплощадки-нового-формата-на-активном-гражданине"/></text:h>
      <text:p text:style-name="First_20_paragraph">06.04.2020</text:p>
      <text:p text:style-name="Text_20_body"><text:span text:style-name="T1">За создание площадки в ландшафтном заказнике «Тропаревский» могут проголосовать жители Тропарево-Никулина и Теплого Стана. За создание двух площадок на улице Адмирала Лазарева (между владениями 57 и 61) и в шестом микрорайоне на Бунинской аллее (напротив владения 104 в Чечерском проезде) предлагают проголосовать бутовчанам.</text:span></text:p>
      <text:p text:style-name="Text_20_body"><text:line-break/></text:p>
      <text:p text:style-name="Text_20_body">Как <text:a xlink:type="simple" xlink:href="https://www.mos.ru/news/item/72119073/" office:name=""><text:span text:style-name="Definition">сообщается</text:span></text:a> на официальном сайте Мэра Москвы, активные граждане могут высказать свое мнение о создании спортивных площадок нового формата. Разрешение на их строительство не потребуется, так как площадки будут представлять собой некапитальные объекты, оснащенные электричеством, отоплением, водой и канализацией.</text:p>
      <text:p text:style-name="Text_20_body"><text:line-break/></text:p>
      <text:p text:style-name="Text_20_body">Внутри разместятся спортзалы, хоккейные площадки и катки, теннисные корты и другие объект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812292.html" office:name=""><text:span text:style-name="Definition">http://uzao.mos.ru/presscenter/news/detail/881229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15:31:05Z</meta:creation-date>
    <dc:date>2023-05-29T15:31:05Z</dc:date>
  </office:meta>
</office:document-meta>
</file>