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цепцию-реконструкции-московского-дворца-пионеров-на-воробьевых-горах-выберут-пользователи-активного-гражданина"/>Концепцию реконструкции Московского дворца пионеров на Воробьевых горах выберут пользователи «Активного гражданина»<text:bookmark-end text:name="концепцию-реконструкции-московского-дворца-пионеров-на-воробьевых-горах-выберут-пользователи-активного-гражданина"/></text:h>
      <text:p text:style-name="First_20_paragraph">23.03.2020</text:p>
      <text:p text:style-name="Text_20_body"><text:span text:style-name="T1">«Участники голосования могут выбрать один из трех проектов благоустройства. Первый предполагает обращение к замыслу архитекторов и реставрацию всех корпусов и прилегающей территории в первоначальном виде. Второй проект предусматривает бережную реставрацию только основного здания с сохранением авторской идеи. Остальные объекты, в том числе спортивные, трогать не будут. Согласно третьему варианту, реконструкция и ремонт коснутся всех зданий архитектурного комплекса», - </text:span><text:a xlink:type="simple" xlink:href="https://www.mos.ru/news/item/71451073/" office:name=""><text:span text:style-name="Definition">сообщается</text:span></text:a><text:span text:style-name="T1"> на официальном сайте Мэра Москвы.</text:span></text:p>
      <text:p text:style-name="Text_20_body"><text:line-break/></text:p>
      <text:p text:style-name="Text_20_body">На сегодняшний день дворец пионеров и прилегающая к нему территория - объект культурного наследия, охраняемый государством. Образовательный комплекс состоит из 10 корпусов.</text:p>
      <text:p text:style-name="Text_20_body"><text:line-break/></text:p>
      <text:p text:style-name="Text_20_body">Отмечается, что на территории Московского дворца пионеров планируется построить новые корпуса. При этом авторская идея будет соблюдаться не всегда.</text:p>
      <text:p text:style-name="Text_20_body"><text:line-break/></text:p>
      <text:p text:style-name="Text_20_body">Реставрационные работы в крупнейшем российском учреждении дополнительного образования не проводились с 1960-х годов. К сожалению, авторская концепция здания была утрачена из-за многочисленных перепланировок. После реставрации дворец пионеров станет современным, безопасным и функциональным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8778942.html" office:name=""><text:span text:style-name="Definition">http://uzao.mos.ru/presscenter/news/detail/8778942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4T07:57:15Z</meta:creation-date>
    <dc:date>2023-09-14T07:57:15Z</dc:date>
  </office:meta>
</office:document-meta>
</file>