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жители-черемушек-выберут-спортивные-занятия-фестиваля-московские-сезоны-на-активном-гражданине"/>Жители Черемушек выберут спортивные занятия фестиваля «Московские сезоны» на Активном гражданине<text:bookmark-end text:name="жители-черемушек-выберут-спортивные-занятия-фестиваля-московские-сезоны-на-активном-гражданине"/></text:h>
      <text:p text:style-name="First_20_paragraph">12.02.2020</text:p>
      <text:p text:style-name="Text_20_body"><text:span text:style-name="T1">Новые районные голосования </text:span><text:a xlink:type="simple" xlink:href="https://ag.mos.ru/poll/7118" office:name=""><text:span text:style-name="Definition">запустили</text:span></text:a><text:span text:style-name="T1"> на портале «Активный гражданин». В них могут поучаствовать жители районов Новокосино, Черемушки, Гольяново, Марьино, Крюково, Северное Тушино и Капотня.</text:span></text:p>
      <text:p text:style-name="Text_20_body"><text:line-break/></text:p>
      <text:p text:style-name="Text_20_body">Как <text:a xlink:type="simple" xlink:href="https://www.mos.ru/news/item/69274073/" office:name=""><text:span text:style-name="Definition">сообщается</text:span></text:a> на официальном портале Мэра Москвы, жители Черемушек могут высказаться по поводу организации спортивных занятий на площадке фестиваля «Московские сезоны». «Московские сезоны» — это цикл городских уличных фестивалей, посвященных праздникам, временам года и сезонным мероприятиям.</text:p>
      <text:p text:style-name="Text_20_body"><text:line-break/></text:p>
      <text:p text:style-name="Text_20_body">В голосовании необходимо ответить на вопрос, для каких видов спорта нужно оборудовать площадку в летний сезон. Среди вариантов ответа - катание на роликах, скейтбордах, самокатах, мини-футбол, стритбол, настольный теннис. Кроме того, участники могут передать вопрос на рассмотрение специалистам или предложить свой вариант ответа.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presscenter/news/detail/8686377.html" office:name=""><text:span text:style-name="Definition">http://uzao.mos.ru/presscenter/news/detail/8686377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13:17:38Z</meta:creation-date>
    <dc:date>2023-08-22T13:17:38Z</dc:date>
  </office:meta>
</office:document-meta>
</file>