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оценят-катки-в-воронцовском-парке"/>На «Активном гражданине» оценят катки в Воронцовском парке<text:bookmark-end text:name="на-активном-гражданине-оценят-катки-в-воронцовском-парке"/></text:h>
      <text:p text:style-name="First_20_paragraph">11.02.2020</text:p>
      <text:p text:style-name="Text_20_body"><text:span text:style-name="T1">На «Активном гражданине» </text:span><text:a xlink:type="simple" xlink:href="https://ag.mos.ru/poll/7120" office:name=""><text:span text:style-name="Definition">стартовало</text:span></text:a><text:span text:style-name="T1"> новое голосование, участники которого помогут составить рейтинг катков в парках и выбрать лучшие из них. Об этом </text:span><text:a xlink:type="simple" xlink:href="https://www.mos.ru/news/item/69336073/" office:name=""><text:span text:style-name="Definition">сообщается</text:span></text:a><text:span text:style-name="T1"> на официальном портале Мэра Москвы.</text:span></text:p>
      <text:p text:style-name="Text_20_body"><text:line-break/></text:p>
      <text:p text:style-name="Text_20_body">Голосование состоит из шести вопросов. Сначала необходимо выбрать один из 16 парков, среди которых есть Воронцовский парк на Юго-Западе Москвы. Также имеется вариант «Я не посещаю катки в городских парках».</text:p>
      <text:p text:style-name="Text_20_body"><text:line-break/></text:p>
      <text:p text:style-name="Text_20_body">Далее необходимо будет определиться с элементами инфраструктуры катков, оценить состояние льда и работу пунктов проката. Также горожане выскажутся по поводу раздевалок и гардеробных, поделятся мнением о светомузыкальном сопровождении, и поставят оценку катк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682814.html" office:name=""><text:span text:style-name="Definition">http://uzao.mos.ru/presscenter/news/detail/868281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6T04:11:25Z</meta:creation-date>
    <dc:date>2023-09-16T04:11:25Z</dc:date>
  </office:meta>
</office:document-meta>
</file>