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выберут-проект-благоустройства-сокольнической-площади"/>Москвичи выберут проект благоустройства Сокольнической площади<text:bookmark-end text:name="москвичи-выберут-проект-благоустройства-сокольнической-площади"/></text:h>
      <text:p text:style-name="First_20_paragraph">10.02.2020</text:p>
      <text:p text:style-name="Text_20_body"><text:span text:style-name="T1">На портале электронных референдумов «Активный гражданин» стартовал опрос по выбору проекта благоустройства Сокольнической площади, где власти Москвы намерены обустроить просторную пешеходную зону. Об этом </text:span><text:a xlink:type="simple" xlink:href="https://www.mos.ru/news/item/69055073/" office:name=""><text:span text:style-name="Definition"><text:span text:style-name="T1">сообщает</text:span></text:span></text:a><text:span text:style-name="T1"> официальный сайт Мэра Москвы.</text:span></text:p>
      <text:p text:style-name="Text_20_body">Пешеходный маршрут планируется проложить от станции метро «Сокольники» и строящейся станции «Стромынка» Большой кольцевой линии метро до центрального входа в парк «Сокольники». К открытию станции БКЛ площадь планируют привести в порядок. А украсят площадь липовая аллея, газоны и кустарники.</text:p>
      <text:p text:style-name="Text_20_body">Респондентам предлагается ответить на вопрос: как именно необходимо благоустроить Сокольническую площадь. Доступны следующие варианты ответа:</text:p>
      <text:p text:style-name="Text_20_body">— мощение из красного клинкерного кирпича, декорирование вентиляционных киосков метро в единой стилистике, обустройство зон отдыха и установка исторических фонарей;</text:p>
      <text:p text:style-name="Text_20_body">— мощение из бежевой плитки, декорирование вентиляционных киосков метро в единой стилистике, обустройство зон отдыха вдоль газонов;</text:p>
      <text:p text:style-name="Text_20_body">— мощение из бежевой плитки, декорирование вентиляционных киосков метро, установка скамеек вдоль площади;</text:p>
      <text:p text:style-name="Text_20_body">— мощение из бежевой плитки без декорирования вентиляционных киосков метро в единой стилистике и без установки скамеек вдоль площади.</text:p>
      <text:p text:style-name="Text_20_body">Для того, чтобы участники опроса могли получить представление о том или ином проекте благоустройства, к каждому варианту прикреплены фотографии.</text:p>
      <text:p text:style-name="Text_20_body">Напомним, проект «Активный гражданин» открылся в 2014 году, и с тех пор к нему присоединились более 2,7 миллиона человек. С момента запуска проекта москвичи приняли участие более чем в четырех тысячах голосований.</text:p>
      <text:p text:style-name="Text_20_body"><text:line-break/></text:p>
      <text:p text:style-name="Text_20_body">Адрес страницы: <text:a xlink:type="simple" xlink:href="http://uzao.mos.ru/presscenter/news/detail/8680471.html" office:name=""><text:span text:style-name="Definition">http://uzao.mos.ru/presscenter/news/detail/868047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21:59:49Z</meta:creation-date>
    <dc:date>2023-08-08T21:59:49Z</dc:date>
  </office:meta>
</office:document-meta>
</file>