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грамму-зимних-развлечений-в-воронцовском-парке-выбрали-на-активном-гражданине"/>Программу зимних развлечений в Воронцовском парке выбрали на «Активном гражданине»<text:bookmark-end text:name="программу-зимних-развлечений-в-воронцовском-парке-выбрали-на-активном-гражданине"/></text:h>
      <text:p text:style-name="First_20_paragraph">15.01.2020</text:p>
      <text:p text:style-name="Text_20_body"><text:span text:style-name="T1">Участники «Активного гражданина» определились с зимними развлечениями в парке «Усадьба Воронцово» на Юго-Западе Москвы.</text:span></text:p>
      <text:p text:style-name="Text_20_body"><text:line-break/></text:p>
      <text:p text:style-name="Text_20_body">Голоса распределились следующим образом:</text:p>
      <text:p text:style-name="Text_20_body">- тематические мастер-классы - 16,68 процента голосов;</text:p>
      <text:p text:style-name="Text_20_body">- зимние экскурсии - 23,35 процента;</text:p>
      <text:p text:style-name="Text_20_body">- конкурсы, эстафеты и викторины - 21,71 процента;</text:p>
      <text:p text:style-name="Text_20_body">- флешмобы - 6,03 процента;</text:p>
      <text:p text:style-name="Text_20_body">- тренировки по скандинавской ходьбе - 10,65 процента.</text:p>
      <text:p text:style-name="Text_20_body"><text:line-break/></text:p>
      <text:p text:style-name="Text_20_body">0,61 процента активных граждан предложили свой вариант ответа; за все вышеперечисленное проголосовали 16,81 процента участников опроса; затруднились ответить 2,46 процента и еще 1,70 процента участников предложили передать вопрос на рассмотрение специалистам.</text:p>
      <text:p text:style-name="Text_20_body"><text:line-break/></text:p>
      <text:p text:style-name="Text_20_body">Как <text:a xlink:type="simple" xlink:href="https://www.mos.ru/news/item/68068073/" office:name=""><text:span text:style-name="Definition">сообщается</text:span></text:a> на официальном портале Мэра Москвы, всего участники проекта «Активный гражданин» определили программу зимних развлечений в 17 столичных парках. В двух голосованиях поучаствовали 180 501 и 175 411 человек.</text:p>
      <text:p text:style-name="Text_20_body"><text:line-break/></text:p>
      <text:p text:style-name="Text_20_body">Учитывая мнения горожан, был составлен топ-5 зимних развлечений в парках. Большинство высказалось за конкурсы и викторины; на втором месте оказались занятия по фигурному катанию; на третьем — экскурсии по паркам; на четвертом - тематические мастер-классы; на пятом — тренировки по скандинавской ходьбе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8620434.html" office:name=""><text:span text:style-name="Definition">http://uzao.mos.ru/presscenter/news/detail/8620434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7T21:13:51Z</meta:creation-date>
    <dc:date>2024-12-27T21:13:51Z</dc:date>
  </office:meta>
</office:document-meta>
</file>