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нахимовском-проспекте-демонтировали-незаконно-установленное-ограждение"/>На Нахимовском проспекте демонтировали незаконно установленное ограждение<text:bookmark-end text:name="на-нахимовском-проспекте-демонтировали-незаконно-установленное-ограждение"/></text:h>
      <text:p text:style-name="First_20_paragraph">17.12.2019</text:p>
      <text:p text:style-name="Text_20_body"><text:span text:style-name="T1">«Городская территория 50 квадратных метров была выгорожена, несанкционированно установлен забор и складской навес. Ограждающее устройство и некапитальное сооружение размещены незаконно. Разрешительная документация на возведение данных объектов не оформлялась», - сообщил начальник Госинспекции по недвижимости Владислав Овчинский.</text:span></text:p>
      <text:p text:style-name="Text_20_body"><text:line-break/></text:p>
      <text:p text:style-name="Text_20_body">Нарушение земельного законодательства устранили на Нахимовском проспекте, вл. 35, корп.2, стр.1. Там демонтировали незаконно установленные забор и навес. Решение о демонтаже было принято на Окружной комиссии по пресечению самовольного строительства префектуры ЮЗАО.</text:p>
      <text:p text:style-name="Text_20_body"><text:line-break/></text:p>
      <text:p text:style-name="Text_20_body">В настоящее время территория освобождена и приведена в порядок, а мусор вывезен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8571179.html" office:name=""><text:span text:style-name="Definition">http://uzao.mos.ru/presscenter/news/detail/8571179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8T23:03:49Z</meta:creation-date>
    <dc:date>2023-08-08T23:03:49Z</dc:date>
  </office:meta>
</office:document-meta>
</file>