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устройство-двух-парков-в-юзао-оценили-на-активном-гражданине"/>Благоустройство двух парков в ЮЗАО оценили на «Активном гражданине»<text:bookmark-end text:name="благоустройство-двух-парков-в-юзао-оценили-на-активном-гражданине"/></text:h>
      <text:p text:style-name="First_20_paragraph">28.11.2019</text:p>
      <text:p text:style-name="Text_20_body"><text:span text:style-name="T1"> «Выбрали и оценили парки 72,46 процента участников голосования. Большинство из них (90,63 процента) положительно отозвались о проведенном благоустройстве. 7,06 процента поставили оценку «хорошо» и поделились своими предложениями. Только 2,31 процента человек не понравилось проведенное благоустройство», - </text:span><text:a xlink:type="simple" xlink:href="https://www.mos.ru/news/item/65889073/" office:name=""><text:span text:style-name="Definition">сообщается</text:span></text:a><text:span text:style-name="T1"> на официальном портале Мэра Москвы.</text:span></text:p>
      <text:p text:style-name="Text_20_body"><text:line-break/></text:p>
      <text:p text:style-name="Text_20_body">Участники проекта «Активный гражданин» оценили результаты благоустройства столичных парков. Работы проводились в 2017–2018 годах. В голосовании поучаствовали 179 319 человек.</text:p>
      <text:p text:style-name="Text_20_body"><text:line-break/></text:p>
      <text:p text:style-name="Text_20_body">Отмечается, что наибольшее количество оценок получили пять парков. Два из них - «Академический» и «Южное Бутово» - находятся в ЮЗАО.</text:p>
      <text:p text:style-name="Text_20_body"><text:line-break/></text:p>
      <text:p text:style-name="Text_20_body">Крупнейший ландшафтный парк «Южное Бутово» оценили 8303 москвича. Его главной достопримечательностью являются увитые зеленью навесы Во время благоустройства парка появились несколько сцен для мероприятий, детские и спортивные площадки, пикниковые зоны, пешеходные дорожки и велодорожки.</text:p>
      <text:p text:style-name="Text_20_body"><text:line-break/></text:p>
      <text:p text:style-name="Text_20_body">За парк «Академический» проголосовали 8943 активных гражданина. Площадь зоны отдыха, расположенной между улицами Ферсмана, Дмитрия Ульянова и проспектом 60-летия Октября, составляет 16,5 гектара. Часть парка занимают искусственные холмы, между которыми проложены извилистые пешеходные дорожки из гранитной плитки. Центром парка стала главная площадь с живописной перголой.</text:p>
      <text:p text:style-name="Text_20_body">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8522250.html" office:name=""><text:span text:style-name="Definition">http://uzao.mos.ru/presscenter/news/detail/852225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6T18:38:25Z</meta:creation-date>
    <dc:date>2024-06-26T18:38:25Z</dc:date>
  </office:meta>
</office:document-meta>
</file>