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ортале-активный-гражданин-стартовал-опрос-на-тему-строительства-коммунарской-линии-метро"/>На портале «Активный гражданин» стартовал опрос на тему строительства Коммунарской линии метро<text:bookmark-end text:name="на-портале-активный-гражданин-стартовал-опрос-на-тему-строительства-коммунарской-линии-метро"/></text:h>
      <text:p text:style-name="First_20_paragraph">18.11.2019</text:p>
      <text:p text:style-name="Text_20_body"><text:span text:style-name="T1">Москвичам предлагается ответить на вопрос, как они относятся к прокладыванию новой ветки Московского метрополитена. Об этом сообщает Агентство городских новостей «Москва» со ссылкой на официальный сайт Мэра столицы.</text:span></text:p>
      <text:p text:style-name="Text_20_body">В рамках опроса участникам предложат сообщить, каким видом транспорта пользуются чаще всего. В числе возможных ответов: «Личный автомобиль/каршеринг», «Такси», «Наземный общественный транспорт», «Метро, включая МЦК», «Электрички» и «Передвигаюсь пешком».</text:p>
      <text:p text:style-name="Text_20_body">Кроме того, «активные граждане» отметят также, планируют ли они в принципе пользоваться Коммунарской линией метро, и сообщить, часто ли бывают в районах, где пройдет новая ветка.</text:p>
      <text:p text:style-name="Text_20_body"><text:line-break/></text:p>
      <text:p text:style-name="Text_20_body">Адрес страницы: <text:a xlink:type="simple" xlink:href="http://uzao.mos.ru/presscenter/news/detail/8495635.html" office:name=""><text:span text:style-name="Definition">http://uzao.mos.ru/presscenter/news/detail/8495635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4T00:39:38Z</meta:creation-date>
    <dc:date>2023-10-04T00:39:38Z</dc:date>
  </office:meta>
</office:document-meta>
</file>