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столицы-решат-нужны-ли-им-дополнительные-станции-велопроката"/>Жители столицы решат, нужны ли им дополнительные станции велопроката<text:bookmark-end text:name="жители-столицы-решат-нужны-ли-им-дополнительные-станции-велопроката"/></text:h>
      <text:p text:style-name="First_20_paragraph">15.11.2019</text:p>
      <text:p text:style-name="Text_20_body"><text:span text:style-name="T1">На портале электронных референдумов «Активный гражданин» стартовал опрос, в ходе которого горожанам предстоит определиться, нужно ли в их районах организовать станции велопроката.</text:span></text:p>
      <text:p text:style-name="Text_20_body">Помимо положительного и отрицательного ответов можно выбрать следующие варианты: «В моем районе уже есть велопрокат, но можно добавить еще станций», «Затрудняюсь ответить» и «Это должны решить специалисты».</text:p>
      <text:p text:style-name="Text_20_body">Напомним, городской велопрокат появился в Москве в 2013 году. На сегодняшний день он включает 530 станций и 5300 велосипедов и охватывает 42% столичных районов. В системе зарегистрировались более полутора миллионов человек.</text:p>
      <text:p text:style-name="Text_20_body"><text:line-break/></text:p>
      <text:p text:style-name="Text_20_body">Адрес страницы: <text:a xlink:type="simple" xlink:href="http://uzao.mos.ru/presscenter/news/detail/8491788.html" office:name=""><text:span text:style-name="Definition">http://uzao.mos.ru/presscenter/news/detail/8491788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2T01:44:36Z</meta:creation-date>
    <dc:date>2023-09-22T01:44:36Z</dc:date>
  </office:meta>
</office:document-meta>
</file>