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активный-гражданин-можно-оценить-работу-жилищника-своего-района"/>На портале «Активный гражданин» можно оценить работу «Жилищника» своего района<text:bookmark-end text:name="на-портале-активный-гражданин-можно-оценить-работу-жилищника-своего-района"/></text:h>
      <text:p text:style-name="First_20_paragraph">06.11.2019</text:p>
      <text:p text:style-name="Text_20_body"><text:span text:style-name="T1">В ходе нового голосования, стартовавшего на городском портале электронных референдумов «Активный гражданин» получили возможность оценить, насколько эффективно организация выполняет свои функции в их районе.</text:span></text:p>
      <text:p text:style-name="Text_20_body">Как <text:a xlink:type="simple" xlink:href="https://www.mos.ru/news/item/64816073/" office:name=""><text:span text:style-name="Definition">сообщается</text:span></text:a> на официальном сайте Мэра и Правительства Москвы, участникам проекта предлагается ответить на три вопроса: «Какая компания управляет вашим домом?», «Как вы оцениваете текущее содержание вашего дома?» и «В каком районе вы проживаете?».</text:p>
      <text:p text:style-name="Text_20_body">На сегодняшний день большинство столичных многоквартирных домов Москвы находится в ведении ГБУ «Жилищник», которое финансируется за счет платы собственников и нанимателей жилья за жилищные услуги, а также за счет субсидий из городского бюджета. Ежегодно руководство организации отчитывается о результатах проделанной работы на районном совете депутатов. По мнению московских властей, создание «Жилищника» позволило повысить качество обслуживания жилых домов.</text:p>
      <text:p text:style-name="Text_20_body"><text:line-break/></text:p>
      <text:p text:style-name="Text_20_body">Адрес страницы: <text:a xlink:type="simple" xlink:href="http://uzao.mos.ru/presscenter/news/detail/8469111.html" office:name=""><text:span text:style-name="Definition">http://uzao.mos.ru/presscenter/news/detail/846911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4T01:23:12Z</meta:creation-date>
    <dc:date>2023-10-04T01:23:12Z</dc:date>
  </office:meta>
</office:document-meta>
</file>