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ло-известно-какой-будет-погода-в-москве-в-день-города"/>Стало известно, какой будет погода в Москве в День города<text:bookmark-end text:name="стало-известно-какой-будет-погода-в-москве-в-день-города"/></text:h>
      <text:p text:style-name="First_20_paragraph">05.09.2019</text:p>
      <text:p text:style-name="Text_20_body"><text:span text:style-name="T1">В День города, 7 и 8 сентября, в Москве прогнозируется сухая и теплая погода. Как сообщается на сайте Гидрометцентра РФ, этому поспособствует смена антициклонов.</text:span></text:p>
      <text:p text:style-name="Text_20_body"><text:line-break/></text:p>
      <text:p text:style-name="Text_20_body">«Атмосферный фронт, на фоне повышенного атмосферного давления протянувшийся через столичный регион с северо-востока на юго-восток, принес минувшей ночью и утром небольшие дожди. Днем при слабом ветре в Москве 18-20 градусов тепла», - говорится в сообщении.</text:p>
      <text:p text:style-name="Text_20_body"><text:line-break/></text:p>
      <text:p text:style-name="Text_20_body">В пятницу и субботу в столице могут пройти небольшие кратковременные дожди. Также возможен слабый ветер.</text:p>
      <text:p text:style-name="Text_20_body"><text:line-break/></text:p>
      <text:p text:style-name="Text_20_body">В субботу в Москве ожидается 21-23 градуса тепла, в воскресенье – 23-25 градусов. Тепло и сухо будет и в начале следующей недели.</text:p>
      <text:p text:style-name="Text_20_body"><text:line-break/></text:p>
      <text:p text:style-name="Text_20_body">Адрес страницы: <text:a xlink:type="simple" xlink:href="http://uzao.mos.ru/presscenter/news/detail/8330952.html" office:name=""><text:span text:style-name="Definition">http://uzao.mos.ru/presscenter/news/detail/833095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1:18:55Z</meta:creation-date>
    <dc:date>2023-10-07T01:18:55Z</dc:date>
  </office:meta>
</office:document-meta>
</file>