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уальную-мусорную-тему-обсудят-гости-экоцентра-скворечник"/>Актуальную «мусорную» тему обсудят гости экоцентра «Скворечник»<text:bookmark-end text:name="актуальную-мусорную-тему-обсудят-гости-экоцентра-скворечник"/></text:h>
      <text:p text:style-name="First_20_paragraph">02.09.2019</text:p>
      <text:p text:style-name="Text_20_body"><text:span text:style-name="T1">Участники дискуссионного клуба для взрослых «Экосреда» обсудят актуальную «мусорную» тему. Вопросы на повестке встречи - что будет с городом, если сохранять существующую систему обращения с отходам; как не сделать из Подмосковья мусорную пустыню и этично ли вывозить мусор в другие регионы.</text:span></text:p>
      <text:p text:style-name="Text_20_body"><text:line-break/></text:p>
      <text:p text:style-name="Text_20_body">Дискуссионный клуб будет работать 4 сентября в экоцентре «Скворечник» на Юго-Западе Москвы. Тема встречи - «Нас заваливает мусором». Начало в 15.00.</text:p>
      <text:p text:style-name="Text_20_body"><text:line-break/></text:p>
      <text:p text:style-name="Text_20_body">Поучаствовать в дискуссии приглашают всех желающих старше 16 лет. Экоцентр расположен по адресу: 36 км МКАД, внешняя сторона, зона отдыха «Битца»)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321366.html" office:name=""><text:span text:style-name="Definition">http://uzao.mos.ru/presscenter/news/detail/832136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8T21:15:50Z</meta:creation-date>
    <dc:date>2024-11-18T21:15:50Z</dc:date>
  </office:meta>
</office:document-meta>
</file>