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ам-предложили-создать-путеводитель-по-собственному-району"/>Москвичам предложили создать путеводитель по собственному району<text:bookmark-end text:name="москвичам-предложили-создать-путеводитель-по-собственному-району"/></text:h>
      <text:p text:style-name="First_20_paragraph">29.08.2019</text:p>
      <text:p text:style-name="Text_20_body"><text:span text:style-name="T1">На проекте городских электронных референдумов "Активный гражданин" стартовал опрос, отвечая на вопросы которого жители столицы могут создать туристический путеводитель по собственному району.</text:span></text:p>
      <text:p text:style-name="Text_20_body"><text:line-break/></text:p>
      <text:p text:style-name="Text_20_body">Голосование будет проходить в два этапа. На первом участники выберут округ и район, в котором они проживают, а на втором смогут предложить свои идеи относительно тех неочевидных столичных достопримечательностей, что, по мнению активных граждан, достойны к посещению.</text:p>
      <text:p text:style-name="Text_20_body"><text:line-break/></text:p>
      <text:p text:style-name="Text_20_body">Рассказать о парках, памятниках архитектуры, прогулочных других местах и москвичи смогут в течение двух месяце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315141.html" office:name=""><text:span text:style-name="Definition">http://uzao.mos.ru/presscenter/news/detail/831514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4T00:01:19Z</meta:creation-date>
    <dc:date>2023-09-24T00:01:19Z</dc:date>
  </office:meta>
</office:document-meta>
</file>