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фестивале-цветочный-джем-в-юзао-приготовят-блюда-немецкой-кухни"/>На фестивале «Цветочный джем» в ЮЗАО приготовят блюда немецкой кухни<text:bookmark-end text:name="на-фестивале-цветочный-джем-в-юзао-приготовят-блюда-немецкой-кухни"/></text:h>
      <text:p text:style-name="First_20_paragraph">29.08.2019</text:p>
      <text:p text:style-name="Text_20_body"><text:span text:style-name="T1">Площадки городского фестиваля "Цветочный джем" в ЮЗАО работают до до 8 сентября с 11.00 до 21.00 (в будни) и с 10.00 до 22.00 (в выходные) в ярмарочных городках на ул. Профсоюзной, вл. 41 и бульваре Дмитрия Донского, вл. 11. Об этом сообщает интернет-газета «Москва За Калужской заставой».</text:span></text:p>
      <text:p text:style-name="Text_20_body"><text:line-break/></text:p>
      <text:p text:style-name="Text_20_body">31 августа и 1 сентября здесь научат варить варенье из лимона и орехов, яблок, корицы и кизила. 2 и 4 сентября приготовят блюда по рецептам русских народных сказок: «Колобок», «По щучьему веленью», "Молодильные яблоки» и других. Кроме того, ежедневно с 16.00 горожанам представят кукольные постановки из разных российских городов.</text:p>
      <text:p text:style-name="Text_20_body"><text:line-break/></text:p>
      <text:p text:style-name="Text_20_body">6 и 7 сентября на ул. Профсоюзной, вл. 41 будет организована театральная программа в рамках Дней Германии. Здесь можно будет научиться готовить ягодный претцель, берлинский мирабель, черничный кельн, облепиховый баден и мюнхенское желе из шиповника. В День знаний на Профсоюзной улице устроят интерактивное представление "Фонтан взрывной карамели"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314103.html" office:name=""><text:span text:style-name="Definition">http://uzao.mos.ru/presscenter/news/detail/831410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7T21:22:43Z</meta:creation-date>
    <dc:date>2024-12-27T21:22:43Z</dc:date>
  </office:meta>
</office:document-meta>
</file>