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юго-западе-москвы-продолжают-работать-веранды-здоровья"/>На Юго-Западе Москвы продолжают работать «веранды здоровья»<text:bookmark-end text:name="на-юго-западе-москвы-продолжают-работать-веранды-здоровья"/></text:h>
      <text:p text:style-name="First_20_paragraph">29.08.2019</text:p>
      <text:p text:style-name="Text_20_body"><text:span text:style-name="T1">В ЮЗАО павильоны "Здоровая Москва" работают в сквере храма Живоначальной Троицы в районе Теплый Стан, в парке "Надежда" в Ломоносовском районе, в ландшафтном заказнике "Теплый Стан", в парке у дворца пионеров на Воробьевых горах, в ландшафтном парке "Южное Бутово". Как сообщает интернет-газета «Москва За Калужской заставой», поблизости с павильонами расположены веранды, на которых ежедневно проходит мероприятия по укреплению здоровья.</text:span></text:p>
      <text:p text:style-name="Text_20_body"><text:line-break/></text:p>
      <text:p text:style-name="Text_20_body">Например, на веранде в парке "Надежда" проводят занятия по йоге и марафону "Шпагат за 60 дней", игры в пинг-понг, бадминтон или фрисби. "Хитом" мероприятий стала "Зарядка со звездой" - чемпионкой мира по легкой атлетике Олесей Зыкиной.</text:p>
      <text:p text:style-name="Text_20_body"><text:line-break/></text:p>
      <text:p text:style-name="Text_20_body">Напомним, летом в парках работают 46 павильонов «Здоровая Москва». В них можно пройти диспансеризацию, а также получить консультации специалистов. Время работы павильонов - с 8.00 до 22.00 без перерывов и выходных. На общую диагностику организма уйдет около час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314064.html" office:name=""><text:span text:style-name="Definition">http://uzao.mos.ru/presscenter/news/detail/831406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3T21:09:44Z</meta:creation-date>
    <dc:date>2024-09-13T21:09:44Z</dc:date>
  </office:meta>
</office:document-meta>
</file>