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ухэтажный-торговый-центр-открыли-в-котловке"/>Двухэтажный торговый центр открыли в Котловке<text:bookmark-end text:name="двухэтажный-торговый-центр-открыли-в-котловке"/></text:h>
      <text:p text:style-name="First_20_paragraph">21.08.2019</text:p>
      <text:p text:style-name="Text_20_body"><text:span text:style-name="T1">Новый торговый центр открылся на Севастопольском проспекте в районе Котловка. Он был построен за счет средств инвестора.</text:span></text:p>
      <text:p text:style-name="Text_20_body"><text:line-break/></text:p>
      <text:p text:style-name="Text_20_body">Разрешение на ввод в эксплуатацию двухэтажного торгового центра выдал Мосгосстройнадзор. Въехать на его территорию можно со стороны 6-го Загородного проезда.</text:p>
      <text:p text:style-name="Text_20_body"><text:line-break/></text:p>
      <text:p text:style-name="Text_20_body">В самом здании размещены торговые залы, административные помещения, гардеробная персонала с душевой, санузел, оборудованный для маломобильных людей. Кроме того, на первом этаже расположилась открытая площадка. В теплое время года ее можно использовать как демонстрационный зал образцов сезонной мебели.</text:p>
      <text:p text:style-name="Text_20_body"><text:line-break/></text:p>
      <text:p text:style-name="Text_20_body">Прилегающую к торговому центру территорию озеленили и благоустроил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296964.html" office:name=""><text:span text:style-name="Definition">http://uzao.mos.ru/presscenter/news/detail/829696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2:53:42Z</meta:creation-date>
    <dc:date>2023-08-08T22:53:42Z</dc:date>
  </office:meta>
</office:document-meta>
</file>