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на-активном-гражданине-выбрали-программу-празднования-дня-города"/>На «Активном гражданине» выбрали программу празднования Дня города<text:bookmark-end text:name="на-активном-гражданине-выбрали-программу-празднования-дня-города"/></text:h>
      <text:p text:style-name="First_20_paragraph">12.08.2019</text:p>
      <text:p text:style-name="Text_20_body"><text:span text:style-name="T1">День города – 872-летие Москвы - отпразднуют в столице 7 и 8 сентября. Программу празднования выбрали на «Активном гражданине».</text:span></text:p>
      <text:p text:style-name="Text_20_body"><text:line-break/></text:p>
      <text:p text:style-name="Text_20_body">Как <text:a xlink:type="simple" xlink:href="https://www.mos.ru/news/item/60115073/" office:name=""><text:span text:style-name="Definition">сообщается</text:span></text:a> на официальном портале Мэра Москвы, своим мнением поделились 154 873 человека. Согласно большинству голосов, в праздник необходимо запустить фейерверки в парках (40,82 процента проголосовавших). Кроме того, 29,97 процента москвичей одобрили специальные мероприятия для детей.</text:p>
      <text:p text:style-name="Text_20_body"><text:line-break/></text:p>
      <text:p text:style-name="Text_20_body">«События с участием благотворительных фондов заинтересовали 14,16 процента человек. 1,23 процента предложили свои варианты ответа. Среди них — показ фильма «Я шагаю по Москве» в кинотеатрах на открытом воздухе и исторические квесты. Затруднились с ответом 13,82 процента», - отмечается в сообщении.</text:p>
      <text:p text:style-name="Text_20_body"><text:line-break/></text:p>
      <text:p text:style-name="Text_20_body">Что касается программы праздничных площадок в округах столицы, большинство проголосовали за концерты современной музыки —37,34 процента горожан. 26,46 процента активных граждан посетили бы театрализованные представления; 20,02 процента - концерты классической музыки.</text:p>
      <text:p text:style-name="Text_20_body"><text:line-break/></text:p>
      <text:p text:style-name="Text_20_body">Еще 4,37 процента участников голосования заинтересовали поэтические программы, а 5,27 процента «активных граждан» доверили составить программу специалистам.</text:p>
      <text:p text:style-name="Text_20_body"><text:line-break/></text:p>
      <text:p text:style-name="Text_20_body"><text:line-break/></text:p>
      <text:p text:style-name="Text_20_body">Адрес страницы: <text:a xlink:type="simple" xlink:href="http://uzao.mos.ru/presscenter/news/detail/8277639.html" office:name=""><text:span text:style-name="Definition">http://uzao.mos.ru/presscenter/news/detail/8277639.html</text:span></text:a></text:p>
      <text:p text:style-name="Text_20_body"><text:a xlink:type="simple" xlink:href="http://uzao.mos.ru" office:name=""><text:span text:style-name="Definition">Префектура Юго-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06T10:09:55Z</meta:creation-date>
    <dc:date>2023-08-06T10:09:55Z</dc:date>
  </office:meta>
</office:document-meta>
</file>