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ие-и-спортивные-площадки-южного-бутова-ждет-реконструкция"/>Детские и спортивные площадки Южного Бутова ждет реконструкция<text:bookmark-end text:name="детские-и-спортивные-площадки-южного-бутова-ждет-реконструкция"/></text:h>
      <text:p text:style-name="First_20_paragraph">01.08.2019</text:p>
      <text:p text:style-name="Text_20_body"><text:span text:style-name="T1">Реконструкция спортивных и детских площадок проводится в районе Южное Бутово в ЮЗАО. Об этом сообщает интернет-газета «Москва За Калужской заставой».</text:span></text:p>
      <text:p text:style-name="Text_20_body"><text:line-break/></text:p>
      <text:p text:style-name="Text_20_body">Отмечается, что по восьми адресам на территории района уже уложена новая плитка. На улице Маршала Савицкого, дом 22, корпус 2 и улице Брусилова, дом 35, корпус 1 реконструировали спортивные площадки.</text:p>
      <text:p text:style-name="Text_20_body"><text:line-break/></text:p>
      <text:p text:style-name="Text_20_body">Кроме того, детские площадки оборудовали по четырем адресам. Это улица Изюмская, дом 57, корпус 2; улица 2-я Мелитопольская, дом 3; улица Брусилова, дом 35, корпус 1 и улица Веневская, дом 10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257181.html" office:name=""><text:span text:style-name="Definition">http://uzao.mos.ru/presscenter/news/detail/825718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9:59:31Z</meta:creation-date>
    <dc:date>2023-06-09T09:59:31Z</dc:date>
  </office:meta>
</office:document-meta>
</file>